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tructure"/><text:bookmark-start text:name="__RefHeading___structure_1"/><text:bookmark-start text:name="structure"/>Structure<text:bookmark-end text:name="__RefHeading___structure_1"/><text:bookmark-end text:name="structur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Structure defines the form, organisation, permitted fields, relationships, and constraints governing classes of data. Structure allows systems to determine whether a Data Structure Instance conforms to a Data Structure Definition.</text:p>
      <text:p text:style-name="Text_20_body">Structure remains distinct from data values. It also remains distinct from semantics. A structure may identify a field named currency, but the field's meaning, authority, permitted value set, and interpretation require additional semantic and governance contex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formal organisation and constraint model governing a class of dat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Informed by SIP-RA separation of data and structure; adapted from FX Demo Reference Architecture material on Data Structure Definition, Common Data Type, Topic Framework, and Data Structure Framework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Structure does not by itself define all semantic meaning or interpretation logic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ata Structure Definition for a cash-flow obligation may identify required fields such as transaction identifier, payment date, currency, amount, payer, receiver, and provenance refer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5:36</meta:creation-date>
    <dc:creator>Generated</dc:creator>
    <dc:date>2026-08-24T02::05:36</dc:date>
    <dc:language>en-US</dc:language>
    <meta:editing-cycles>1</meta:editing-cycles>
    <meta:editing-duration>PT0S</meta:editing-duration>
    <dc:title>dido:99_annexes:annex-b-terms-and-definitions:s:structure</dc:title>
  </office:meta>
</office:document-meta>
</file>