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s:structural_validation_role"/><text:bookmark-start text:name="__RefHeading___structural_validation_role_1"/><text:bookmark-start text:name="structural_validation_role"/>Structural Validation Role<text:bookmark-end text:name="__RefHeading___structural_validation_role_1"/><text:bookmark-end text:name="structural_validation_role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he Structural Validation Role is responsible for validating FX transaction information against the logical structure, required fields, constraints, compatibility expectations, and profile-level validation rules.</text:p>
      <text:p text:style-name="Text_20_body">This role includes consuming FX Transaction Candidate information, checking required fields, assessing constraint conformance, identifying validation errors or warnings, producing FX Validation Results, and supporting validation provenance.</text:p>
      <text:p text:style-name="Text_20_body">The Structural Validation Role participates primarily in the FX Logical <text:a xlink:type="simple" xlink:href="https://wiki.didosolutions.com/dido/99_annexes/annex-b-terms-and-definitions/d/data_plane" text:style-name="Internet_20_link" text:visited-style-name="Visited_20_Internet_20_Link">Data Plane</text:a>. It also supports the FX Logical <text:a xlink:type="simple" xlink:href="https://wiki.didosolutions.com/dido/99_annexes/annex-b-terms-and-definitions/a/audit_and_provenance_plane" text:style-name="Internet_20_link" text:visited-style-name="Visited_20_Internet_20_Link">Audit and Provenance Plane</text:a> when validation outcomes preserve rule version, input reference, producing <text:a xlink:type="simple" xlink:href="https://wiki.didosolutions.com/dido/99_annexes/annex-b-terms-and-definitions/n/financial_node" text:style-name="Internet_20_link" text:visited-style-name="Visited_20_Internet_20_Link">Node</text:a>, timestamp, and <text:a xlink:type="simple" xlink:href="https://wiki.didosolutions.com/dido/99_annexes/annex-b-terms-and-definitions/e/evidence" text:style-name="Internet_20_link" text:visited-style-name="Visited_20_Internet_20_Link">evidence</text:a> expectation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sponsible for validating FX transaction information against logical structure, required fields, constraints, compatibility expectations, and profile-level validation rule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zation of Logical Node Role from <text:a xlink:type="simple" xlink:href="https://wiki.didosolutions.com/fxdemo/02-part/start" text:style-name="Internet_20_link" text:visited-style-name="Visited_20_Internet_20_Link">Part 2: Distributed Node-Based Logical Architecture</text:a>, Section 6.4, and <text:a xlink:type="simple" xlink:href="https://wiki.didosolutions.com/dido/99_annexes/annex-b-terms-and-definitions/n/node_role" text:style-name="Internet_20_link" text:visited-style-name="Visited_20_Internet_20_Link">Node Role</text:a> from <text:a xlink:type="simple" xlink:href="https://wiki.didosolutions.com/fxdemo/01-part/start" text:style-name="Internet_20_link" text:visited-style-name="Visited_20_Internet_20_Link">Part 1: Conceptual Architecture</text:a>, Section 7.4; generalised from validation material in the original FX Demo <text:a xlink:type="simple" xlink:href="https://wiki.didosolutions.com/dido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Structural Validation Role validates logical FX information. It does not prescribe a schema language, validation engine, rules engine, programming language, runtime service, or test framework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FX Validation Node performs the Structural Validation Role when it consumes an FX Transaction Candidate and produces an FX Validation Resul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30:29</meta:creation-date>
    <dc:creator>Generated</dc:creator>
    <dc:date>2026-08-24T05::30:29</dc:date>
    <dc:language>en-US</dc:language>
    <meta:editing-cycles>1</meta:editing-cycles>
    <meta:editing-duration>PT0S</meta:editing-duration>
    <dc:title>dido:99_annexes:annex-b-terms-and-definitions:s:structural_validation_role</dc:title>
  </office:meta>
</office:document-meta>
</file>