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tructural_artefact"/><text:bookmark-start text:name="__RefHeading___structural_artefact_1"/><text:bookmark-start text:name="structural_artefact"/>Structural Artefact<text:bookmark-end text:name="__RefHeading___structural_artefact_1"/><text:bookmark-end text:name="structural_artefac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tructural artefact identifies a governed construct that defines the organisation and constraints of <text:a xlink:type="simple" xlink:href="https://wiki.didosolutions.com/dido/99_annexes/annex-b-terms-and-definitions/s/structured_information_artefact" text:style-name="Internet_20_link" text:visited-style-name="Visited_20_Internet_20_Link">structured information</text:a>.</text:p>
      <text:p text:style-name="Text_20_body">Structural artefacts support consistent processing by defining how information is organised, constrained, validated, exchanged, and interpreted within the <text:a xlink:type="simple" xlink:href="https://wiki.didosolutions.com/dido/99_annexes/annex-b-terms-and-definitions/r/reference_architecture" text:style-name="Internet_20_link" text:visited-style-name="Visited_20_Internet_20_Link">Reference Architecture (RA)</text:a>.</text:p>
      <text:p text:style-name="Text_20_body">A structural artefact differs from a <text:a xlink:type="simple" xlink:href="https://wiki.didosolutions.com/dido/99_annexes/annex-b-terms-and-definitions/s/semantic_artefact" text:style-name="Internet_20_link" text:visited-style-name="Visited_20_Internet_20_Link">Semantic Artifact</text:a>. A structural artefact defines organisation and constraints. A semantic artefact defines the meaning associated with structural elements or <text:a xlink:type="simple" xlink:href="https://wiki.didosolutions.com/dido/99_annexes/annex-b-terms-and-definitions/d/data" text:style-name="Internet_20_link" text:visited-style-name="Visited_20_Internet_20_Link">data</text:a> valu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governed construct defining the organization and constraints of <text:a xlink:type="simple" xlink:href="https://wiki.didosolutions.com/dido/99_annexes/annex-b-terms-and-definitions/s/structured_information_artefact" text:style-name="Internet_20_link" text:visited-style-name="Visited_20_Internet_20_Link">structured information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annex-b-terms-and-definitions/r/reference_architecture" text:style-name="Internet_20_link" text:visited-style-name="Visited_20_Internet_20_Link">Reference Architecture (RA)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tructural artefact provides a controlled basis for validation, exchange, traceability, and evaluation of conforma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chema, message structure, information model, interface structure, or constraint set is a structural artefact when the <text:a xlink:type="simple" xlink:href="https://wiki.didosolutions.com/dido/99_annexes/annex-b-terms-and-definitions/r/reference_architecture" text:style-name="Internet_20_link" text:visited-style-name="Visited_20_Internet_20_Link">Reference Architecture (RA)</text:a> governs its definition, versioning, authority, and use during structured information process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59:41</meta:creation-date>
    <dc:creator>Generated</dc:creator>
    <dc:date>2026-08-24T00::59:41</dc:date>
    <dc:language>en-US</dc:language>
    <meta:editing-cycles>1</meta:editing-cycles>
    <meta:editing-duration>PT0S</meta:editing-duration>
    <dc:title>dido:99_annexes:annex-b-terms-and-definitions:s:structural_artefact</dc:title>
  </office:meta>
</office:document-meta>
</file>