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torage_consumption"/><text:bookmark-start text:name="__RefHeading___storage_consumption_1"/><text:bookmark-start text:name="storage_consumption"/>Storage Consumption<text:bookmark-end text:name="__RefHeading___storage_consumption_1"/><text:bookmark-end text:name="storage_consum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torage Consumption is <text:a xlink:type="simple" xlink:href="https://wiki.didosolutions.com/dido/99_annexes/annex-b-terms-and-definitions/r/resource_consumption" text:style-name="Internet_20_link" text:visited-style-name="Visited_20_Internet_20_Link">Resource Consumption</text:a> concerning the amount of storage used by a subject while performing specified activities under specified conditions.</text:p>
      <text:p text:style-name="Text_20_body">Storage Consumption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Qualified NodeA <text:a xlink:type="simple" xlink:href="https://wiki.didosolutions.com/dido/99_annexes/annex-b-terms-and-definitions/n/node_set" text:style-name="Internet_20_link" text:visited-style-name="Visited_20_Internet_20_Link">Node Set</text:a>A serviceA software componentA data store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run" text:style-name="Internet_20_link" text:visited-style-name="Visited_20_Internet_20_Link">Test Run</text:a>Another subject using storageStorage Consumption can include storage used for:</text:p>
      <text:p text:style-name="Text_20_body">Executable ArtifactsConfigurationsDependenciesOperational dataTransaction dataTemporary dataCached dataReplicated dataBackup dataLog recordsAudit records<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result" text:style-name="Internet_20_link" text:visited-style-name="Visited_20_Internet_20_Link">Test Results</text:a><text:a xlink:type="simple" xlink:href="https://wiki.didosolutions.com/dido/99_annexes/annex-b-terms-and-definitions/e/evidence" text:style-name="Internet_20_link" text:visited-style-name="Visited_20_Internet_20_Link">Evidence</text:a>Provenance recordsTraceability recordsAnother stored information setStorage Consumption can identify:</text:p>
      <text:p text:style-name="Text_20_body">The evaluated subjectThe specified activityThe storage typeThe storage locationThe applicable workloadThe applicable <text:a xlink:type="simple" xlink:href="https://wiki.didosolutions.com/dido/99_annexes/annex-b-terms-and-definitions/c/configuration" text:style-name="Internet_20_link" text:visited-style-name="Visited_20_Internet_20_Link">Configuration</text:a>The measurement starting eventThe measurement completion eventThe measurement intervalThe amount of storage allocatedThe amount of storage usedThe amount of storage retainedThe amount of temporary storage usedThe amount of replicated storage usedThe applicable measurement unitThe required measurement precisionThe permitted exclusionsThe permitted toleranceThe applicable normalization methodThe applicable retention requirements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text:a xlink:type="simple" xlink:href="https://wiki.didosolutions.com/dido/99_annexes/annex-b-terms-and-definitions/a/acceptance_criteria" text:style-name="Internet_20_link" text:visited-style-name="Visited_20_Internet_20_Link">Acceptance Criteria</text:a>Its Evidence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Storage Consumption can be expressed as:</text:p>
      <text:p text:style-name="Text_20_body">Total storage usedAverage storage usedMaximum storage usedStorage used per transactionStorage used per Test RunStorage used per NodeStorage used per unit of timeStorage growth over timeStorage retained after completionStorage released after completionAnother value established by the Accept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r/resource_consumption" text:style-name="Internet_20_link" text:visited-style-name="Visited_20_Internet_20_Link">Resource Consumption</text:a> concerning the amount of storage used by a subject while performing specified activities under specified condi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35747.html" text:style-name="Internet_20_link" text:visited-style-name="Visited_20_Internet_20_Link">ISO/IEC 25023:2016, Systems and software Quality Requirements and Evaluation (SQuaRE) — Measurement of system and software product quality</text:a>
      <text:a xlink:type="simple" xlink:href="https://wiki.didosolutions.com/dido/99_annexes/annex-b-terms-and-definitions/r/resource_consumption" text:style-name="Internet_20_link" text:visited-style-name="Visited_20_Internet_20_Link">Resource Consumption</text:a>
      <text:a xlink:type="simple" xlink:href="https://wiki.didosolutions.com/dido/99_annexes/annex-b-terms-and-definitions/p/performance_efficiency" text:style-name="Internet_20_link" text:visited-style-name="Visited_20_Internet_20_Link">Performance Efficiency</text:a>
      <text:p text:style-name="Text_20_body">DIDO Reference Implementation Conceptual ModelDIDO-TE draft Requirements RegisterISO/IEC 25010 includes resource utilization within its product-quality model, and ISO/IEC 25023 provides related quality measures.</text:p>
      <text:p text:style-name="Text_20_body">This definition specializes Resource Consumption for storage used during DIDO and DIDO-TE operations.</text:p>
      <text:h text:style-name="Heading_20_2" text:outline-level="2"><text:bookmark-start text:name="__RefHeading___note_5"/><text:bookmark-start text:name="note"/>Note<text:bookmark-end text:name="__RefHeading___note_5"/><text:bookmark-end text:name="note"/></text:h>
      <text:p text:style-name="Text_20_body">Storage Consumption differs from storage capacity:</text:p>
      <text:p text:style-name="Text_20_body">Storage capacity identifies the amount of storage availableStorage Consumption identifies the amount of storage usedStorage Consumption differs from storage allocation:</text:p>
      <text:p text:style-name="Text_20_body">Storage allocation identifies the amount of storage reserved or made availableStorage Consumption identifies the amount of storage actually usedA subject can consume less storage than allocated.</text:p>
      <text:p text:style-name="Text_20_body">Storage Consumption differs from Storage Efficiency:</text:p>
      <text:p text:style-name="Text_20_body">Storage Consumption identifies an amount of storage usedStorage Efficiency relates completed work, retained information, or another useful outcome to the storage usedLower Storage Consumption does not necessarily indicate a better Candidate Solution. Lower consumption can result from:</text:p>
      <text:p text:style-name="Text_20_body">Retaining less required informationOmitting EvidenceUsing greater processing timeUsing greater network capacityReducing redundancyApplying more effective compressionAnother design or operational differenceThe applicable Acceptance Criteria determine which stored information must be included and which exclusions are permitted.</text:p>
      <text:p text:style-name="Text_20_body">Storage Consumption measurements should identify whether they include:</text:p>
      <text:p text:style-name="Text_20_body">Primary storageReplicated storageTemporary storageCached storageBackup storageLog and audit storageEvidence storageStorage-system overhead</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using the same Test Definition, Test Environment, workload, retention period, and Evidence requirements.</text:p>
      <text:p text:style-name="Text_20_body">For each Candidate Solution, DIDO-TE records:</text:p>
      <text:p text:style-name="Text_20_body">Maximum storage usedAverage storage usedStorage used per transactionStorage used for logsStorage used for EvidenceStorage retained after Test Run completionThe comparative evaluation uses these measurements to compare Candidate Solution Storage Consump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1:32</meta:creation-date>
    <dc:creator>Generated</dc:creator>
    <dc:date>2026-08-22T16::11:32</dc:date>
    <dc:language>en-US</dc:language>
    <meta:editing-cycles>1</meta:editing-cycles>
    <meta:editing-duration>PT0S</meta:editing-duration>
    <dc:title>dido:99_annexes:annex-b-terms-and-definitions:s:storage_consumption</dc:title>
  </office:meta>
</office:document-meta>
</file>