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s:stig"/><text:bookmark-start text:name="__RefHeading___security_technical_implementation_guide_stig_1"/><text:bookmark-start text:name="security_technical_implementation_guide_stig"/>Security Technical Implementation Guide (STIG)<text:bookmark-end text:name="__RefHeading___security_technical_implementation_guide_stig_1"/><text:bookmark-end text:name="security_technical_implementation_guide_stig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Security Technical Implementation Guide (STIG) specifies security configuration requirements for an information technology product, system, service, platform, or technology.</text:p>
      <text:p text:style-name="Text_20_body">The Defence Information Systems Agency (DISA) publishes STIGs for the United States Department of Defence information systems. A STIG translates applicable security controls and risk-management expectations into product-specific or technology-specific configuration requirements and assessment checks.</text:p>
      <text:p text:style-name="Text_20_body">A STIG may identify required settings, prohibited configurations, vulnerability identifiers, severity categories, check procedures, remediation instructions, and references to associated security controls.</text:p>
      <text:p text:style-name="Text_20_body">STIGs may be distributed in human-readable and machine-processable forms. Machine-processable content may support automated assessment through technologies such as the Security Content Automation Protocol (SCAP) and tools such as OpenSCAP.</text:p>
      <text:p text:style-name="Text_20_body">Within Crucible, a STIG may form part of a <text:a xlink:type="simple" xlink:href="https://wiki.didosolutions.com/dido/99_annexes/annex-b-terms-and-definitions/c/compliance_baseline" text:style-name="Internet_20_link" text:visited-style-name="Visited_20_Internet_20_Link">Compliance Baseline</text:a> or <text:a xlink:type="simple" xlink:href="https://wiki.didosolutions.com/dido/99_annexes/annex-b-terms-and-definitions/c/compliance_posture" text:style-name="Internet_20_link" text:visited-style-name="Visited_20_Internet_20_Link">Compliance Posture</text:a>. Crucible may apply STIG remediation during an <text:a xlink:type="simple" xlink:href="https://wiki.didosolutions.com/dido/99_annexes/annex-b-terms-and-definitions/i/image_build" text:style-name="Internet_20_link" text:visited-style-name="Visited_20_Internet_20_Link">Image Build</text:a>, assess the resulting <text:a xlink:type="simple" xlink:href="https://wiki.didosolutions.com/dido/99_annexes/annex-b-terms-and-definitions/h/hardened_image" text:style-name="Internet_20_link" text:visited-style-name="Visited_20_Internet_20_Link">Hardened Image</text:a>, and preserve the findings and evidence associated with the assessmen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ecurity configuration guide that specifies implementation and assessment requirements for an information technology product, system, service, platform, or technology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the Security Technical Implementation Guides published by the United States Department of Defence and the Defence Information Systems Agency, and specialised for the Crucible architecture and operational model.</text:p>
      <text:p text:style-name="Text_20_body">DISA identifies STIGs as security guidance for Department of Defence information technology systems and describes them as a bridge between NIST SP 800-53 and the Risk Management Framework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STIG applies to a defined product, technology, version, or operating context. The applicable STIG and release should therefore be identified explicitly.</text:p>
      <text:p text:style-name="Text_20_body">For example, a STIG for <text:a xlink:type="simple" xlink:href="https://wiki.didosolutions.com/dido/99_annexes/annex-b-terms-and-definitions/r/rhel" text:style-name="Internet_20_link" text:visited-style-name="Visited_20_Internet_20_Link">RHEL 9</text:a> applies to the Red Hat Enterprise Linux major version 9 family. The exact STIG release, selected profile, tailoring decisions, and applicable exceptions may affect the assessment result.</text:p>
      <text:p text:style-name="Text_20_body">Applying a STIG does not by itself grant accreditation or an <text:a xlink:type="simple" xlink:href="https://wiki.didosolutions.com/dido/99_annexes/annex-b-terms-and-definitions/o/operational_approval" text:style-name="Internet_20_link" text:visited-style-name="Visited_20_Internet_20_Link">Operational Approval</text:a>. The responsible authority evaluates the resulting configuration, findings, risks, and supporting <text:a xlink:type="simple" xlink:href="https://wiki.didosolutions.com/dido/99_annexes/annex-b-terms-and-definitions/e/evidence" text:style-name="Internet_20_link" text:visited-style-name="Visited_20_Internet_20_Link">Evidence</text:a> within the applicable operating contex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rucible Image Baseline identifies a DISA STIG for <text:a xlink:type="simple" xlink:href="https://wiki.didosolutions.com/dido/99_annexes/annex-b-terms-and-definitions/r/rhel" text:style-name="Internet_20_link" text:visited-style-name="Visited_20_Internet_20_Link">RHEL 9</text:a>. During the Image Build, Crucible applies the selected remediation settings, runs a compliance assessment, records the findings, and associates the resulting evidence with the Hardened Imag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9::55:27</meta:creation-date>
    <dc:creator>Generated</dc:creator>
    <dc:date>2026-08-22T19::55:27</dc:date>
    <dc:language>en-US</dc:language>
    <meta:editing-cycles>1</meta:editing-cycles>
    <meta:editing-duration>PT0S</meta:editing-duration>
    <dc:title>dido:99_annexes:annex-b-terms-and-definitions:s:stig</dc:title>
  </office:meta>
</office:document-meta>
</file>