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tarting_condition"/><text:bookmark-start text:name="__RefHeading___starting_condition_1"/><text:bookmark-start text:name="starting_condition"/>Starting Condition<text:bookmark-end text:name="__RefHeading___starting_condition_1"/><text:bookmark-end text:name="starting_condi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tarting Condition is a state, value, event, or circumstance established or observed at the start of an activity.</text:p>
      <text:p text:style-name="Text_20_body">A Starting Condition can apply to:</text:p>
      <text:a xlink:type="simple" xlink:href="https://wiki.didosolutions.com/dido/99_annexes/annex-b-terms-and-definitions/t/test_execution" text:style-name="Internet_20_link" text:visited-style-name="Visited_20_Internet_20_Link">Test Execution</text:a>
      <text:p text:style-name="Text_20_body">A <text:a xlink:type="simple" xlink:href="https://wiki.didosolutions.com/dido/99_annexes/annex-b-terms-and-definitions/t/test_run" text:style-name="Internet_20_link" text:visited-style-name="Visited_20_Internet_20_Link">Test Run</text:a>A <text:a xlink:type="simple" xlink:href="https://wiki.didosolutions.com/dido/99_annexes/annex-b-terms-and-definitions/t/test_sequence" text:style-name="Internet_20_link" text:visited-style-name="Visited_20_Internet_20_Link">Test Sequence</text:a>A <text:a xlink:type="simple" xlink:href="https://wiki.didosolutions.com/dido/99_annexes/annex-b-terms-and-definitions/s/sequence_step" text:style-name="Internet_20_link" text:visited-style-name="Visited_20_Internet_20_Link">Sequence Step</text:a>A <text:a xlink:type="simple" xlink:href="https://wiki.didosolutions.com/dido/99_annexes/annex-b-terms-and-definitions/t/test_step" text:style-name="Internet_20_link" text:visited-style-name="Visited_20_Internet_20_Link">Test Step</text:a>A <text:a xlink:type="simple" xlink:href="https://wiki.didosolutions.com/dido/99_annexes/annex-b-terms-and-definitions/t/test_executable" text:style-name="Internet_20_link" text:visited-style-name="Visited_20_Internet_20_Link">Test Executable</text:a>A processAn operationAnother activity with an identifiable starting eventA Starting Condition can identify:</text:p>
      <text:p text:style-name="Text_20_body">The applicable activityThe starting eventThe starting timeThe applicable <text:a xlink:type="simple" xlink:href="https://wiki.didosolutions.com/dido/99_annexes/annex-b-terms-and-definitions/t/test_environment" text:style-name="Internet_20_link" text:visited-style-name="Visited_20_Internet_20_Link">Test Environment</text:a>The applicable Test Environment VersionThe applicable <text:a xlink:type="simple" xlink:href="https://wiki.didosolutions.com/dido/99_annexes/annex-b-terms-and-definitions/c/configuration" text:style-name="Internet_20_link" text:visited-style-name="Visited_20_Internet_20_Link">Configuration</text:a>The applicable <text:a xlink:type="simple" xlink:href="https://wiki.didosolutions.com/dido/99_annexes/annex-b-terms-and-definitions/b/baseline" text:style-name="Internet_20_link" text:visited-style-name="Visited_20_Internet_20_Link">Baseline</text:a>The applicable <text:a xlink:type="simple" xlink:href="https://wiki.didosolutions.com/dido/99_annexes/annex-b-terms-and-definitions/t/test_item" text:style-name="Internet_20_link" text:visited-style-name="Visited_20_Internet_20_Link">Test Items</text:a>The applicable <text:a xlink:type="simple" xlink:href="https://wiki.didosolutions.com/dido/99_annexes/annex-b-terms-and-definitions/n/node" text:style-name="Internet_20_link" text:visited-style-name="Visited_20_Internet_20_Link">Nodes</text:a>The applicable <text:a xlink:type="simple" xlink:href="https://wiki.didosolutions.com/dido/99_annexes/annex-b-terms-and-definitions/n/node_set" text:style-name="Internet_20_link" text:visited-style-name="Visited_20_Internet_20_Link">Node Set</text:a>The applicable statesThe applicable valuesThe applicable <text:a xlink:type="simple" xlink:href="https://wiki.didosolutions.com/dido/99_annexes/annex-b-terms-and-definitions/t/test_argument_value" text:style-name="Internet_20_link" text:visited-style-name="Visited_20_Internet_20_Link">Test Argument Values</text:a>The applicable <text:a xlink:type="simple" xlink:href="https://wiki.didosolutions.com/dido/99_annexes/annex-b-terms-and-definitions/r/resource" text:style-name="Internet_20_link" text:visited-style-name="Visited_20_Internet_20_Link">Resources</text:a>The applicable <text:a xlink:type="simple" xlink:href="https://wiki.didosolutions.com/dido/99_annexes/annex-b-terms-and-definitions/o/operational_resource" text:style-name="Internet_20_link" text:visited-style-name="Visited_20_Internet_20_Link">Operational Resources</text:a>The applicable dependenciesThe applicable external conditions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tate, value, event, or circumstance established or observed at the start of an activity</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un" text:style-name="Internet_20_link" text:visited-style-name="Visited_20_Internet_20_Link">Test Run</text:a>
      <text:a xlink:type="simple" xlink:href="https://wiki.didosolutions.com/dido/99_annexes/annex-b-terms-and-definitions/s/sequence_step" text:style-name="Internet_20_link" text:visited-style-name="Visited_20_Internet_20_Link">Sequence Step</text:a>
      <text:p text:style-name="Text_20_body">DIDO Reference Implementation Conceptual ModelDIDO-TE draft Requirements RegisterOMG TestIF supports Test Run starting times, starting Sequenced Test Objects, Test Argument Values, Test Environments, and occurrence-specific Sequence Step information.</text:p>
      <text:p text:style-name="Text_20_body">OMG TestIF does not define Starting Condition as a separate TestIF model element. This definition introduces the term to identify the state and circumstances that apply when an activity begins.</text:p>
      <text:h text:style-name="Heading_20_2" text:outline-level="2"><text:bookmark-start text:name="__RefHeading___note_5"/><text:bookmark-start text:name="note"/>Note<text:bookmark-end text:name="__RefHeading___note_5"/><text:bookmark-end text:name="note"/></text:h>
      <text:p text:style-name="Text_20_body">Use the singular glossary term Starting Condition. Link plural usage to the same controlling page:</text:p>
      <table:table table:style-name="Table">
        <table:table-column table:style-name="odt_auto_style_table_column_1_1"/>
        <table:table-row>
          <table:table-cell office:value-type="string" table:style-name="tablecell">
            <text:p text:style-name="Preformatted_20_Text">[[dido:99_annexes:annex-b-terms-and-definitions:s:starting_condition|Starting Conditions]]</text:p>
          </table:table-cell>
        </table:table-row>
      </table:table>
      <text:p text:style-name="Text_20_body">A Starting Condition differs from a condition that must be satisfied before an activity begins:</text:p>
      <text:p text:style-name="Text_20_body">The prior condition determines whether the activity can beginThe Starting Condition identifies the state, value, event, or circumstance that applies when the activity beginsThe same information can perform both roles when the activity requires a particular state at its starting event.</text:p>
      <text:p text:style-name="Text_20_body">A Starting Condition differs from an <text:a xlink:type="simple" xlink:href="https://wiki.didosolutions.com/dido/99_annexes/annex-b-terms-and-definitions/e/expected_result" text:style-name="Internet_20_link" text:visited-style-name="Visited_20_Internet_20_Link">Expected Result</text:a>:</text:p>
      <text:p text:style-name="Text_20_body">A Starting Condition identifies the applicable state at the start of an activityAn Expected Result identifies the anticipated outcome used to evaluate a Test ResultA Starting Condition differs from a <text:a xlink:type="simple" xlink:href="https://wiki.didosolutions.com/dido/99_annexes/annex-b-terms-and-definitions/t/timing_condition" text:style-name="Internet_20_link" text:visited-style-name="Visited_20_Internet_20_Link">Timing Condition</text:a>:</text:p>
      <text:p text:style-name="Text_20_body">A Starting Condition identifies the state or circumstance applicable at the startA Timing Condition constrains or characterizes when an event or activity starts, occurs, completes, repeats, or relates temporally to another event or activityA Starting Condition must identify the applicable subject and activity. A value such as <text:span text:style-name="Source_20_Text">ACTIVE</text:span> does not establish a complete Starting Condition unless the definition identifies what must have that value and when it applies.</text:p>
      <text:p text:style-name="Text_20_body">Reproducible Test Execution can require preservation or recreation of applicable Starting Conditions.</text:p>
      <text:p text:style-name="Text_20_body">The applicable <text:a xlink:type="simple" xlink:href="https://wiki.didosolutions.com/dido/99_annexes/annex-b-terms-and-definitions/a/acceptance_criteria" text:style-name="Internet_20_link" text:visited-style-name="Visited_20_Internet_20_Link">Acceptance Criteria</text:a> determine:</text:p>
      <text:p text:style-name="Text_20_body">Which Starting Conditions require exact reproductionWhich Starting Conditions permit variationThe permitted variationThe observation or measurement methodThe Evidence required to demonstrate the Starting Conditions</text:p>
      <text:h text:style-name="Heading_20_2" text:outline-level="2"><text:bookmark-start text:name="__RefHeading___example_6"/><text:bookmark-start text:name="example"/>Example<text:bookmark-end text:name="__RefHeading___example_6"/><text:bookmark-end text:name="example"/></text:h>
      <text:p text:style-name="Text_20_body">A Test Run evaluates a Node Set beginning from an approved distributed state.</text:p>
      <text:p text:style-name="Text_20_body">The Starting Conditions identify:</text:p>
      <text:p text:style-name="Text_20_body">Test Environment Version <text:span text:style-name="Source_20_Text">3.2</text:span>Configuration Version <text:span text:style-name="Source_20_Text">7.1</text:span>Node Set <text:span text:style-name="Source_20_Text">NS-004</text:span>The Version of each NodeThe state of each NodeThe approved BaselineThe applicable Test Argument ValuesThe available Operational ResourcesThe starting network ConfigurationThe starting eventThe starting timeThe Test Run records the observed Starting Conditions before Test Execution proceeds.</text:p>
      <text:p text:style-name="Text_20_body">A repeated Test Run uses the recorded Starting Conditions to recreate the required starting state and preserve Reproduci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56:38</meta:creation-date>
    <dc:creator>Generated</dc:creator>
    <dc:date>2026-08-22T17::56:38</dc:date>
    <dc:language>en-US</dc:language>
    <meta:editing-cycles>1</meta:editing-cycles>
    <meta:editing-duration>PT0S</meta:editing-duration>
    <dc:title>dido:99_annexes:annex-b-terms-and-definitions:s:starting_condition</dc:title>
  </office:meta>
</office:document-meta>
</file>