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ql"/><text:bookmark-start text:name="__RefHeading___structured_query_language_sql_1"/><text:bookmark-start text:name="structured_query_language_sql"/>Structured Query Language (SQL)<text:bookmark-end text:name="__RefHeading___structured_query_language_sql_1"/><text:bookmark-end text:name="structured_query_language_sql"/></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tructured Query Language (SQL) provides a standard language for defining, querying, manipulating, and controlling data in relational database systems.</text:p>
      <text:p text:style-name="Text_20_body">SQL supports database schemas, tables, columns, <text:a xlink:type="simple" xlink:href="https://wiki.didosolutions.com/dido/99_annexes/annex-b-terms-and-definitions/d/datatype" text:style-name="Internet_20_link" text:visited-style-name="Visited_20_Internet_20_Link"> datatypes</text:a>, constraints, queries, views, transactions, access control, and stored logic. In architecture work, SQL artefacts express semantic content when table names, column names, constraints, relationships, views, and queries preserve <text:a xlink:type="simple" xlink:href="https://wiki.didosolutions.com/dido/99_annexes/annex-b-terms-and-definitions/t/traceability" text:style-name="Internet_20_link" text:visited-style-name="Visited_20_Internet_20_Link">traceability</text:a> to defined domain meaning.</text:p>
      <text:p text:style-name="Text_20_body">SQL differs from <text:a xlink:type="simple" xlink:href="https://wiki.didosolutions.com/dido/99_annexes/annex-b-terms-and-definitions/s/schema" text:style-name="Internet_20_link" text:visited-style-name="Visited_20_Internet_20_Link">schema</text:a>. A schema defines information elements, permitted values, relationships, and constraints within a defined representation context. SQL provides one language for defining and using database schemas in relational database environments.</text:p>
      <text:p text:style-name="Text_20_body">SQL also differs from <text:a xlink:type="simple" xlink:href="https://wiki.didosolutions.com/dido/99_annexes/annex-b-terms-and-definitions/s/semantic" text:style-name="Internet_20_link" text:visited-style-name="Visited_20_Internet_20_Link">Semantic</text:a>. SQL syntax and database structure do not establish domain meaning on their own. SQL expresses selected semantic content when SQL artefacts trace to a <text:a xlink:type="simple" xlink:href="https://wiki.didosolutions.com/dido/99_annexes/annex-b-terms-and-definitions/c/conceptual_model" text:style-name="Internet_20_link" text:visited-style-name="Visited_20_Internet_20_Link">conceptual model</text:a>, vocabulary, <text:a xlink:type="simple" xlink:href="https://wiki.didosolutions.com/dido/99_annexes/annex-b-terms-and-definitions/t/type_system" text:style-name="Internet_20_link" text:visited-style-name="Visited_20_Internet_20_Link">type system</text:a>, rule set, report model, or other authoritative semantic source.</text:p>
      <text:p text:style-name="Text_20_body">SQL semantic content includes:</text:p>
      <text:p text:style-name="Text_20_body">Table namesColumn namesDatatypesPrimary keysForeign keysUnique constraintsCheck constraintsReferential constraintsViewsQueriesStored proceduresTriggersTransactionsAccess controlsAudit tablesTraceability to domain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ndard language for defining, querying, manipulating, and controlling data in relational database system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ISO/IEC 9075 SQL usage, relational database practice, data modelling practice, and software architecture usage;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SQL is not equivalent to a conceptual model, schema, ontology, or semantic model. SQL artefacts express selected semantic commitments in a relational database context when their structures, constraints, and queries preserve traceability to governed domain meaning.</text:p>
      <text:p text:style-name="Text_20_body">A database column can have a valid SQL datatype while still lacking clear domain meaning. For example, a column with datatype <text:span text:style-name="Source_20_Text">DATE</text:span> does not by itself distinguish <text:span text:style-name="Source_20_Text">tradeDate</text:span>, <text:span text:style-name="Source_20_Text">settlementDate</text:span>, <text:span text:style-name="Source_20_Text">effectiveDate</text:span>, or <text:span text:style-name="Source_20_Text">terminationDate</text:span>.</text:p>
      <text:h text:style-name="Heading_20_2" text:outline-level="2"><text:bookmark-start text:name="__RefHeading___example_6"/><text:bookmark-start text:name="example"/>Example<text:bookmark-end text:name="__RefHeading___example_6"/><text:bookmark-end text:name="example"/></text:h>
      <text:p text:style-name="Text_20_body">An FX trade table defines selected relational structures for trade information.</text:p>
      <table:table table:style-name="Table">
        <table:table-column/>
        <table:table-column/>
        <table:table-column/>
        <table:table-row>
          <table:table-cell office:value-type="string" table:style-name="tableheader">
            <text:p text:style-name="Table_20_Heading"> SQL artefact </text:p>
          </table:table-cell>
          <table:table-cell office:value-type="string" table:style-name="tableheader">
            <text:p text:style-name="Table_20_Heading"> Example </text:p>
          </table:table-cell>
          <table:table-cell office:value-type="string" table:style-name="tableheader">
            <text:p text:style-name="Table_20_Heading"> Semantic interpretation </text:p>
          </table:table-cell>
        </table:table-row>
        <table:table-row>
          <table:table-cell office:value-type="string" table:style-name="tablecell">
            <text:p text:style-name="tablealignleft"> Table </text:p>
          </table:table-cell>
          <table:table-cell office:value-type="string" table:style-name="tablecell">
            <text:p text:style-name="tablealignleft"> <text:span text:style-name="Source_20_Text">FX_TRADE</text:span> </text:p>
          </table:table-cell>
          <table:table-cell office:value-type="string" table:style-name="tablecell">
            <text:p text:style-name="tablealignleft"> relational representation of FX trade records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TRADE_IDENTIFIER</text:span> </text:p>
          </table:table-cell>
          <table:table-cell office:value-type="string" table:style-name="tablecell">
            <text:p text:style-name="tablealignleft"> identifier for the trade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COUNTERPARTY_LEI</text:span> </text:p>
          </table:table-cell>
          <table:table-cell office:value-type="string" table:style-name="tablecell">
            <text:p text:style-name="tablealignleft"> legal entity identifier for a counterparty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CURRENCY_PAIR</text:span> </text:p>
          </table:table-cell>
          <table:table-cell office:value-type="string" table:style-name="tablecell">
            <text:p text:style-name="tablealignleft"> ordered pair of currencies exchanged in the trade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NOTIONAL_AMOUNT</text:span> </text:p>
          </table:table-cell>
          <table:table-cell office:value-type="string" table:style-name="tablecell">
            <text:p text:style-name="tablealignleft"> amount used to calculate settlement obligations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TRADE_DATE</text:span> </text:p>
          </table:table-cell>
          <table:table-cell office:value-type="string" table:style-name="tablecell">
            <text:p text:style-name="tablealignleft"> date on which the trade occurs </text:p>
          </table:table-cell>
        </table:table-row>
        <table:table-row>
          <table:table-cell office:value-type="string" table:style-name="tablecell">
            <text:p text:style-name="tablealignleft"> Column </text:p>
          </table:table-cell>
          <table:table-cell office:value-type="string" table:style-name="tablecell">
            <text:p text:style-name="tablealignleft"> <text:span text:style-name="Source_20_Text">SETTLEMENT_DATE</text:span> </text:p>
          </table:table-cell>
          <table:table-cell office:value-type="string" table:style-name="tablecell">
            <text:p text:style-name="tablealignleft"> date on which settlement occurs </text:p>
          </table:table-cell>
        </table:table-row>
        <table:table-row>
          <table:table-cell office:value-type="string" table:style-name="tablecell">
            <text:p text:style-name="tablealignleft"> Check constraint </text:p>
          </table:table-cell>
          <table:table-cell office:value-type="string" table:style-name="tablecell">
            <text:p text:style-name="tablealignleft"> <text:span text:style-name="Source_20_Text">SETTLEMENT_DATE &gt;= TRADE_DATE</text:span> </text:p>
          </table:table-cell>
          <table:table-cell office:value-type="string" table:style-name="tablecell">
            <text:p text:style-name="tablealignleft"> relational enforcement of the lifecycle rule that settlement date does not precede trade date </text:p>
          </table:table-cell>
        </table:table-row>
      </table:table>
      <text:p text:style-name="Text_20_body">The SQL definition constrains the relational representation. The semantic meaning comes from the governed vocabulary, conceptual model, type system, lifecycle rules, and validation rules that explain what each table, column, and constraint means.</text:p>
      <table:table table:style-name="Table">
        <table:table-column table:style-name="odt_auto_style_table_column_2_1"/>
        <table:table-row>
          <table:table-cell office:value-type="string" table:style-name="tablecell">
            <text:p text:style-name="Preformatted_20_Text"><text:span text:style-name="highlight_kw1">CREATE</text:span> <text:span text:style-name="highlight_kw1">TABLE</text:span> FX_TRADE <text:span text:style-name="highlight_br0">(</text:span><text:line-break/><text:s text:c="4"/>TRADE_IDENTIFIER <text:span text:style-name="highlight_kw1">VARCHAR</text:span><text:span text:style-name="highlight_br0">(</text:span><text:span text:style-name="highlight_nu0">64</text:span><text:span text:style-name="highlight_br0">)</text:span> <text:span text:style-name="highlight_kw1">PRIMARY</text:span> <text:span text:style-name="highlight_kw1">KEY</text:span><text:span text:style-name="highlight_sy0">,</text:span><text:line-break/><text:s text:c="4"/>COUNTERPARTY_LEI<text:s text:c="2"/><text:span text:style-name="highlight_kw1">VARCHAR</text:span><text:span text:style-name="highlight_br0">(</text:span><text:span text:style-name="highlight_nu0">20</text:span><text:span text:style-name="highlight_br0">)</text:span> <text:span text:style-name="highlight_kw1">NOT</text:span> <text:span text:style-name="highlight_kw1">NULL</text:span><text:span text:style-name="highlight_sy0">,</text:span><text:line-break/><text:s text:c="4"/>CURRENCY_PAIR<text:s text:c="5"/><text:span text:style-name="highlight_kw1">VARCHAR</text:span><text:span text:style-name="highlight_br0">(</text:span><text:span text:style-name="highlight_nu0">7</text:span><text:span text:style-name="highlight_br0">)</text:span> <text:span text:style-name="highlight_kw1">NOT</text:span> <text:span text:style-name="highlight_kw1">NULL</text:span><text:span text:style-name="highlight_sy0">,</text:span><text:line-break/><text:s text:c="4"/>NOTIONAL_AMOUNT<text:s text:c="3"/><text:span text:style-name="highlight_kw1">DECIMAL</text:span><text:span text:style-name="highlight_br0">(</text:span><text:span text:style-name="highlight_nu0">18</text:span><text:span text:style-name="highlight_sy0">,</text:span><text:span text:style-name="highlight_nu0">2</text:span><text:span text:style-name="highlight_br0">)</text:span> <text:span text:style-name="highlight_kw1">NOT</text:span> <text:span text:style-name="highlight_kw1">NULL</text:span><text:span text:style-name="highlight_sy0">,</text:span><text:line-break/><text:s text:c="4"/>TRADE_DATE<text:s text:c="8"/><text:span text:style-name="highlight_kw1">DATE</text:span> <text:span text:style-name="highlight_kw1">NOT</text:span> <text:span text:style-name="highlight_kw1">NULL</text:span><text:span text:style-name="highlight_sy0">,</text:span><text:line-break/><text:s text:c="4"/>SETTLEMENT_DATE<text:s text:c="3"/><text:span text:style-name="highlight_kw1">DATE</text:span> <text:span text:style-name="highlight_kw1">NOT</text:span> <text:span text:style-name="highlight_kw1">NULL</text:span><text:span text:style-name="highlight_sy0">,</text:span><text:line-break/><text:s text:c="4"/>LIFECYCLE_STATE<text:s text:c="3"/><text:span text:style-name="highlight_kw1">VARCHAR</text:span><text:span text:style-name="highlight_br0">(</text:span><text:span text:style-name="highlight_nu0">32</text:span><text:span text:style-name="highlight_br0">)</text:span> <text:span text:style-name="highlight_kw1">NOT</text:span> <text:span text:style-name="highlight_kw1">NULL</text:span><text:span text:style-name="highlight_sy0">,</text:span><text:line-break/><text:s text:c="4"/><text:span text:style-name="highlight_kw1">CHECK</text:span> <text:span text:style-name="highlight_br0">(</text:span>SETTLEMENT_DATE <text:span text:style-name="highlight_sy0">&gt;=</text:span> TRADE_DATE<text:span text:style-name="highlight_br0">)</text:span><text:line-break/><text:span text:style-name="highlight_br0">)</text:span>;</text:p>
          </table:table-cell>
        </table:table-row>
      </table:table>
      <text:p text:style-name="Text_20_body">The <text:span text:style-name="Source_20_Text">CHECK</text:span> constraint expresses rule semantics in SQL form. The constraint has governed meaning only when it traces back to the FX trade lifecycle rule that defines a valid relationship between the trade date and the settlement d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0:50</meta:creation-date>
    <dc:creator>Generated</dc:creator>
    <dc:date>2026-08-24T04::30:50</dc:date>
    <dc:language>en-US</dc:language>
    <meta:editing-cycles>1</meta:editing-cycles>
    <meta:editing-duration>PT0S</meta:editing-duration>
    <dc:title>dido:99_annexes:annex-b-terms-and-definitions:s:sql</dc:title>
  </office:meta>
</office:document-meta>
</file>