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ource_selection"/><text:bookmark-start text:name="__RefHeading___source_selection_1"/><text:bookmark-start text:name="source_selection"/>Source Selection<text:bookmark-end text:name="__RefHeading___source_selection_1"/><text:bookmark-end text:name="source_selectio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Source Selection determines which <text:a xlink:type="simple" xlink:href="https://wiki.didosolutions.com/dido/99_annexes/annex-b-terms-and-definitions/d/data_source" text:style-name="Internet_20_link" text:visited-style-name="Visited_20_Internet_20_Link">Data Source</text:a> supplies data for a defined purpose when more than one eligible Data Source is available.</text:p>
      <text:p text:style-name="Text_20_body">Source Selection operates on Data Sources whose eligibility has already been established. Eligibility therefore identifies the permitted set of Data Sources, while Source Selection determines which member of that set supplies the applicable data.</text:p>
      <text:p text:style-name="Text_20_body">Selection criteria may incorporate source identity, <text:a xlink:type="simple" xlink:href="https://wiki.didosolutions.com/dido/99_annexes/annex-b-terms-and-definitions/c/configuration" text:style-name="Internet_20_link" text:visited-style-name="Visited_20_Internet_20_Link">Configuration</text:a>, availability, priority, freshness, Quality of Service, provenance, test conditions, or other governed criteria.</text:p>
      <text:p text:style-name="Text_20_body">Communication technologies may provide information used during Source Selection, but technical discovery or connectivity does not independently establish which Data Source is semantically appropriat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he determination of a <text:a xlink:type="simple" xlink:href="https://wiki.didosolutions.com/dido/99_annexes/annex-b-terms-and-definitions/d/data_source" text:style-name="Internet_20_link" text:visited-style-name="Visited_20_Internet_20_Link">Data Source</text:a> from a set of eligible Data Sources for a defined purpose</text:span></text:p>
      <text:h text:style-name="Heading_20_2" text:outline-level="2"><text:bookmark-start text:name="__RefHeading___source_4"/><text:bookmark-start text:name="source"/>Source<text:bookmark-end text:name="__RefHeading___source_4"/><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selection and comparison concepts<text:a xlink:type="simple" xlink:href="https://wiki.didosolutions.com/dido/03-dido-te/99-annexes/annex-b-references/dte-002" text:style-name="Internet_20_link" text:visited-style-name="Visited_20_Internet_20_Link">[DTE2] Non-Traditional BAA Submission</text:a>, F17, <text:span text:style-name="Emphasis">Twin Nodes Selection</text:span><text:a xlink:type="simple" xlink:href="https://wiki.didosolutions.com/dido/03-dido-te/99-annexes/annex-b-references/dte-009" text:style-name="Internet_20_link" text:visited-style-name="Visited_20_Internet_20_Link">[DTE9] Distributed Immutable Data Object Reference Architecture (DIDO-RA)</text:a>, DDS publish-subscribe and Quality of Service conceptsDIDO-TE normalization of the source concepts</text:p>
      <text:h text:style-name="Heading_20_2" text:outline-level="2"><text:bookmark-start text:name="__RefHeading___note_5"/><text:bookmark-start text:name="note"/>Note<text:bookmark-end text:name="__RefHeading___note_5"/><text:bookmark-end text:name="note"/></text:h>
      <text:p text:style-name="Text_20_body">Source Selection is distinct from Data Source eligibility.</text:p>
      <text:p text:style-name="Text_20_body">Eligibility determines which Data Sources participate in the candidate set. Source Selection determines which eligible Data Source supplies data for the applicable purpose.</text:p>
      <text:p text:style-name="Text_20_body">Source Selection does not assign semantic authority to an otherwise ineligible Data Source.</text:p>
      <text:p text:style-name="Text_20_body">DDS discovery, Topic matching, and Quality of Service matching may contribute information used by Source Selection but do not independently define source eligibility or semantic authority.</text:p>
      <text:h text:style-name="Heading_20_2" text:outline-level="2"><text:bookmark-start text:name="__RefHeading___example_6"/><text:bookmark-start text:name="example"/>Example<text:bookmark-end text:name="__RefHeading___example_6"/><text:bookmark-end text:name="example"/></text:h>
      <text:p text:style-name="Text_20_body">A Twin Relationship identifies a physical Node and a simulated Node as eligible Data Sources for a represented characteristic.</text:p>
      <text:p text:style-name="Text_20_body">A Test Definition specifies that the simulated source supplies the characteristic during initialization and the physical source supplies it during a subsequent test phase.</text:p>
      <text:p text:style-name="Text_20_body">Source Selection determines which eligible source supplies the data during each phas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4::20:59</meta:creation-date>
    <dc:creator>Generated</dc:creator>
    <dc:date>2026-08-22T14::20:59</dc:date>
    <dc:language>en-US</dc:language>
    <meta:editing-cycles>1</meta:editing-cycles>
    <meta:editing-duration>PT0S</meta:editing-duration>
    <dc:title>dido:99_annexes:annex-b-terms-and-definitions:s:source_selection</dc:title>
  </office:meta>
</office:document-meta>
</file>