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oftware_supply_chain"/><text:bookmark-start text:name="__RefHeading___software_supply_chain_1"/><text:bookmark-start text:name="software_supply_chain"/>Software Supply Chain<text:bookmark-end text:name="__RefHeading___software_supply_chain_1"/><text:bookmark-end text:name="software_supply_chai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Software Supply Chain comprises the people, organizations, processes, tools, services, source materials, dependencies, build inputs, build activities, artefacts, distribution mechanisms, and operational relationships involved in producing and delivering software.</text:p>
      <text:p text:style-name="Text_20_body">The chain begins with the sources and dependencies used to create software and extends through build, test, packaging, signing, storage, distribution, deployment, update, and maintenance activities.</text:p>
      <text:p text:style-name="Text_20_body">A Software Supply Chain includes both internally controlled and externally supplied elements. External elements may include source repositories, operating-system packages, libraries, machine images, container images, infrastructure providers, build tools, signing services, and distribution services.</text:p>
      <text:p text:style-name="Text_20_body"><text:a xlink:type="simple" xlink:href="https://wiki.didosolutions.com/dido/99_annexes/annex-b-terms-and-definitions/p/provenance" text:style-name="Internet_20_link" text:visited-style-name="Visited_20_Internet_20_Link">Provenance</text:a>, <text:a xlink:type="simple" xlink:href="https://wiki.didosolutions.com/dido/99_annexes/annex-b-terms-and-definitions/t/traceability" text:style-name="Internet_20_link" text:visited-style-name="Visited_20_Internet_20_Link">Traceability</text:a>, dependency capture, version pinning, verification, and <text:a xlink:type="simple" xlink:href="https://wiki.didosolutions.com/dido/99_annexes/annex-b-terms-and-definitions/c/configuration_management" text:style-name="Internet_20_link" text:visited-style-name="Visited_20_Internet_20_Link">Configuration Management</text:a> support control of the Software Supply Chai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et of people, organizations, processes, tools, services, sources, dependencies, activities, artefacts, and relationships involved in producing and delivering softwar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software engineering, cybersecurity, procurement, supply-chain risk management, and DevSecOps usage and specialis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Software Supply Chain includes more than third-party libraries. It includes every controlled or external element that contributes to the production, delivery, deployment, or maintenance of software.</text:p>
      <text:p text:style-name="Text_20_body">A Software Supply Chain may cross organizational, jurisdictional, network, and accreditation boundari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Software Supply Chain for a hardened machine image includes the operating-system installation media, package repositories, Packer configuration, Ansible collections, compliance content, build host, signing process, image catalogue, transfer bundle, and target deployment platfor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0:08</meta:creation-date>
    <dc:creator>Generated</dc:creator>
    <dc:date>2026-08-24T00::40:08</dc:date>
    <dc:language>en-US</dc:language>
    <meta:editing-cycles>1</meta:editing-cycles>
    <meta:editing-duration>PT0S</meta:editing-duration>
    <dc:title>dido:99_annexes:annex-b-terms-and-definitions:s:software_supply_chain</dc:title>
  </office:meta>
</office:document-meta>
</file>