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quence_step"/><text:bookmark-start text:name="__RefHeading___sequence_step_1"/><text:bookmark-start text:name="sequence_step"/>Sequence Step<text:bookmark-end text:name="__RefHeading___sequence_step_1"/><text:bookmark-end text:name="sequence_step"/></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quence Step identifies an occurrence of a <text:a xlink:type="simple" xlink:href="https://wiki.didosolutions.com/dido/99_annexes/annex-b-terms-and-definitions/s/sequenced_test_object" text:style-name="Internet_20_link" text:visited-style-name="Visited_20_Internet_20_Link">Sequenced Test Object</text:a> at a particular position within a <text:a xlink:type="simple" xlink:href="https://wiki.didosolutions.com/dido/99_annexes/annex-b-terms-and-definitions/t/test_sequence" text:style-name="Internet_20_link" text:visited-style-name="Visited_20_Internet_20_Link">Test Sequence</text:a>.</text:p>
      <text:p text:style-name="Text_20_body">A Sequence Step references one Sequenced Test Object, such as a:</text:p>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able" text:style-name="Internet_20_link" text:visited-style-name="Visited_20_Internet_20_Link">Test Executable</text:a>
      <text:p text:style-name="Text_20_body">A Sequence Step can identify:</text:p>
      <text:p text:style-name="Text_20_body">Its identityIts nameIts descriptionIts referenced Sequenced Test ObjectIts applicable <text:a xlink:type="simple" xlink:href="https://wiki.didosolutions.com/dido/99_annexes/annex-b-terms-and-definitions/t/test_argument_value" text:style-name="Internet_20_link" text:visited-style-name="Visited_20_Internet_20_Link">Test Argument Values</text:a>Its applicable <text:a xlink:type="simple" xlink:href="https://wiki.didosolutions.com/dido/99_annexes/annex-b-terms-and-definitions/e/expected_result" text:style-name="Internet_20_link" text:visited-style-name="Visited_20_Internet_20_Link">Expected Results</text:a>Its applicable <text:a xlink:type="simple" xlink:href="https://wiki.didosolutions.com/dido/99_annexes/annex-b-terms-and-definitions/t/test_item" text:style-name="Internet_20_link" text:visited-style-name="Visited_20_Internet_20_Link">Test Items</text:a>Its preconditionsIts starting conditionIts completion conditionIts failure conditionIts timeoutIts permitted following Sequence StepsIts progression conditionsIts error-handling path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Sequence Step can use <text:a xlink:type="simple" xlink:href="https://wiki.didosolutions.com/dido/99_annexes/annex-b-terms-and-definitions/t/test_argument_value" text:style-name="Internet_20_link" text:visited-style-name="Visited_20_Internet_20_Link">Test Argument Values</text:a> to supply occurrence-specific inputs to the referenced Sequenced Test Object.</text:p>
      <text:p text:style-name="Text_20_body">A Sequence Step can also establish progression to one or more following Sequence Steps. Progression can depend on:</text:p>
      <text:p text:style-name="Text_20_body">Completion of the current Sequence StepA <text:a xlink:type="simple" xlink:href="https://wiki.didosolutions.com/dido/99_annexes/annex-b-terms-and-definitions/t/test_result" text:style-name="Internet_20_link" text:visited-style-name="Visited_20_Internet_20_Link">Test Result</text:a>A <text:a xlink:type="simple" xlink:href="https://wiki.didosolutions.com/dido/99_annexes/annex-b-terms-and-definitions/v/verdict" text:style-name="Internet_20_link" text:visited-style-name="Visited_20_Internet_20_Link">Verdict</text:a>A measured valueAn observed eventA timeoutAn errorAnother defined condi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osition within a <text:a xlink:type="simple" xlink:href="https://wiki.didosolutions.com/dido/99_annexes/annex-b-terms-and-definitions/t/test_sequence" text:style-name="Internet_20_link" text:visited-style-name="Visited_20_Internet_20_Link">Test Sequence</text:a> that references an occurrence of a <text:a xlink:type="simple" xlink:href="https://wiki.didosolutions.com/dido/99_annexes/annex-b-terms-and-definitions/s/sequenced_test_object" text:style-name="Internet_20_link" text:visited-style-name="Visited_20_Internet_20_Link">Sequenced Test Object</text:a> and identifies permitted progress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4, SequenceStep</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t/test_argument_value" text:style-name="Internet_20_link" text:visited-style-name="Visited_20_Internet_20_Link">Test Argument Value</text:a>
      <text:p text:style-name="Text_20_body">DIDO Reference Implementation Conceptual ModelDIDO-TE draft Requirements RegisterOMG TestIF defines SequenceStep as a directed-graph node contained within a TestSequence. The SequenceStep references the SequencedTestObject represented at that position and identifies the SequenceSteps that can follow it.</text:p>
      <text:p text:style-name="Text_20_body">OMG TestIF also permits a SequenceStep to provide ArgumentValues for the input variables of its referenced SequencedTestObject.</text:p>
      <text:p text:style-name="Text_20_body">This definition preserves those characteristics while describing Sequence Step independently of a specific graph-storage or implementation technology.</text:p>
      <text:h text:style-name="Heading_20_2" text:outline-level="2"><text:bookmark-start text:name="__RefHeading___note_5"/><text:bookmark-start text:name="note"/>Note<text:bookmark-end text:name="__RefHeading___note_5"/><text:bookmark-end text:name="note"/></text:h>
      <text:p text:style-name="Text_20_body">A Sequence Step differs from a <text:a xlink:type="simple" xlink:href="https://wiki.didosolutions.com/dido/99_annexes/annex-b-terms-and-definitions/t/test_step" text:style-name="Internet_20_link" text:visited-style-name="Visited_20_Internet_20_Link">Test Step</text:a>:</text:p>
      <text:p text:style-name="Text_20_body">A Test Step specifies a reusable test action or <text:a xlink:type="simple" xlink:href="https://wiki.didosolutions.com/dido/99_annexes/annex-b-terms-and-definitions/v/validation" text:style-name="Internet_20_link" text:visited-style-name="Visited_20_Internet_20_Link">Validation</text:a>A Sequence Step identifies an occurrence of a Sequenced Test Object at a particular position within a Test SequenceA Sequence Step can reference a Test Step, but the Sequence Step and Test Step remain separate objects.</text:p>
      <text:p text:style-name="Text_20_body">The same Test Step can occur at multiple positions within one Test Sequence. Each occurrence uses a separate Sequence Step.</text:p>
      <text:p text:style-name="Text_20_body">A Sequence Step differs from a <text:a xlink:type="simple" xlink:href="https://wiki.didosolutions.com/dido/99_annexes/annex-b-terms-and-definitions/t/test_sequence" text:style-name="Internet_20_link" text:visited-style-name="Visited_20_Internet_20_Link">Test Sequence</text:a>:</text:p>
      <text:p text:style-name="Text_20_body">A Test Sequence defines the overall order and progressionA Sequence Step identifies one position within that progressionA Sequence Step differs from a <text:a xlink:type="simple" xlink:href="https://wiki.didosolutions.com/dido/99_annexes/annex-b-terms-and-definitions/s/sequenced_test_object" text:style-name="Internet_20_link" text:visited-style-name="Visited_20_Internet_20_Link">Sequenced Test Object</text:a>:</text:p>
      <text:p text:style-name="Text_20_body">A Sequenced Test Object defines reusable test contentA Sequence Step identifies an occurrence of that content within a Test SequenceThe same Sequenced Test Object can participate in:</text:p>
      <text:p text:style-name="Text_20_body">Multiple Test SequencesMultiple positions within one Test SequenceMultiple branches within one Test SequenceMultiple <text:a xlink:type="simple" xlink:href="https://wiki.didosolutions.com/dido/99_annexes/annex-b-terms-and-definitions/t/test_run" text:style-name="Internet_20_link" text:visited-style-name="Visited_20_Internet_20_Link">Test Runs</text:a>Each Sequence Step can provide different Test Argument Values, Expected Results, progression conditions, or other occurrence-specific information.</text:p>
      <text:p text:style-name="Text_20_body">A Sequence Step does not copy or redefine the referenced Sequenced Test Object. It supplies the information needed to use that object at a particular position.</text:p>
      <text:p text:style-name="Text_20_body">Multiple initial Sequence Steps can identify parallel starting paths.</text:p>
      <text:p text:style-name="Text_20_body">Multiple following Sequence Steps can identify:</text:p>
      <text:p text:style-name="Text_20_body">Parallel progressionConditional progressionAlternative pathsError-handling pathsThe Test Sequence must provide sufficient conditions to distinguish parallel progression from conditional or alternative progression.</text:p>
      <text:p text:style-name="Text_20_body">A Sequence Step defines permitted progression. The applicable Test Run records the progression that actually occurred during <text:a xlink:type="simple" xlink:href="https://wiki.didosolutions.com/dido/99_annexes/annex-b-terms-and-definitions/t/test_execution" text:style-name="Internet_20_link" text:visited-style-name="Visited_20_Internet_20_Link">Test Execution</text:a>.</text:p>
      <text:p text:style-name="Text_20_body">A <text:a xlink:type="simple" xlink:href="https://wiki.didosolutions.com/dido/99_annexes/annex-b-terms-and-definitions/t/test_result" text:style-name="Internet_20_link" text:visited-style-name="Visited_20_Internet_20_Link">Test Result</text:a> can reference both:</text:p>
      <text:p text:style-name="Text_20_body">The Sequenced Test Object whose performance produced the outcomeThe Sequence Step that identifies the particular occurrence of that objectThis dual reference distinguishes results produced by multiple occurrences of the same Sequenced Test Object.</text:p>
      <text:h text:style-name="Heading_20_2" text:outline-level="2"><text:bookmark-start text:name="__RefHeading___example_6"/><text:bookmark-start text:name="example"/>Example<text:bookmark-end text:name="__RefHeading___example_6"/><text:bookmark-end text:name="example"/></text:h>
      <text:p text:style-name="Text_20_body">A reusable <text:a xlink:type="simple" xlink:href="https://wiki.didosolutions.com/dido/99_annexes/annex-b-terms-and-definitions/t/test_step" text:style-name="Internet_20_link" text:visited-style-name="Visited_20_Internet_20_Link">Test Step</text:a> submits a proposed transaction to a <text:a xlink:type="simple" xlink:href="https://wiki.didosolutions.com/dido/99_annexes/annex-b-terms-and-definitions/n/node" text:style-name="Internet_20_link" text:visited-style-name="Visited_20_Internet_20_Link">Node</text:a>.</text:p>
      <text:p text:style-name="Text_20_body">A <text:a xlink:type="simple" xlink:href="https://wiki.didosolutions.com/dido/99_annexes/annex-b-terms-and-definitions/t/test_sequence" text:style-name="Internet_20_link" text:visited-style-name="Visited_20_Internet_20_Link">Test Sequence</text:a> contains three Sequence Steps that reference the same Test Step:</text:p>
      <text:p text:style-name="Text_20_body">Sequence Step <text:span text:style-name="Source_20_Text">SS-01</text:span> supplies the <text:a xlink:type="simple" xlink:href="https://wiki.didosolutions.com/dido/99_annexes/annex-b-terms-and-definitions/e/endpoint" text:style-name="Internet_20_link" text:visited-style-name="Visited_20_Internet_20_Link">Endpoint</text:a> and identity of Node ASequence Step <text:span text:style-name="Source_20_Text">SS-02</text:span> supplies the Endpoint and identity of Node BSequence Step <text:span text:style-name="Source_20_Text">SS-03</text:span> supplies the Endpoint and identity of Node CEach Sequence Step supplies occurrence-specific <text:a xlink:type="simple" xlink:href="https://wiki.didosolutions.com/dido/99_annexes/annex-b-terms-and-definitions/t/test_argument_value" text:style-name="Internet_20_link" text:visited-style-name="Visited_20_Internet_20_Link">Test Argument Values</text:a> while reusing the same Test Step.</text:p>
      <text:p text:style-name="Text_20_body">During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t/test_run" text:style-name="Internet_20_link" text:visited-style-name="Visited_20_Internet_20_Link">Test Run</text:a> records:</text:p>
      <text:p text:style-name="Text_20_body">Whether each Sequence Step occurredThe Test Argument Values used for each occurrenceThe start time and completion time of each occurrenceThe <text:a xlink:type="simple" xlink:href="https://wiki.didosolutions.com/dido/99_annexes/annex-b-terms-and-definitions/t/test_result" text:style-name="Internet_20_link" text:visited-style-name="Visited_20_Internet_20_Link">Test Result</text:a> produced by each occurrenceThe <text:a xlink:type="simple" xlink:href="https://wiki.didosolutions.com/dido/99_annexes/annex-b-terms-and-definitions/v/verdict" text:style-name="Internet_20_link" text:visited-style-name="Visited_20_Internet_20_Link">Verdict</text:a> assigned to each Test ResultThe progression path followed after each occurrenceThe supporting <text:a xlink:type="simple" xlink:href="https://wiki.didosolutions.com/dido/99_annexes/annex-b-terms-and-definitions/e/evidence" text:style-name="Internet_20_link" text:visited-style-name="Visited_20_Internet_20_Link">Evidence</text:a>Although all three Sequence Steps reference the same Test Step, each Test Result remains traceable to the particular Node and Sequence Step that produced 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54:50</meta:creation-date>
    <dc:creator>Generated</dc:creator>
    <dc:date>2026-08-24T06::54:50</dc:date>
    <dc:language>en-US</dc:language>
    <meta:editing-cycles>1</meta:editing-cycles>
    <meta:editing-duration>PT0S</meta:editing-duration>
    <dc:title>dido:99_annexes:annex-b-terms-and-definitions:s:sequence_step</dc:title>
  </office:meta>
</office:document-meta>
</file>