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equence"/><text:bookmark-start text:name="__RefHeading___sequence_1"/><text:bookmark-start text:name="sequence"/>Sequence<text:bookmark-end text:name="__RefHeading___sequence_1"/><text:bookmark-end text:name="sequenc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Sequence is an ordered or directed arrangement of elements with defined progression relationships among those elements.</text:p>
      <text:p text:style-name="Text_20_body">A Sequence can arrange:</text:p>
      <text:p text:style-name="Text_20_body">ActivitiesActionsOperationsEventsStatesInstructionsMessagesTransactionsObservationsMeasurementsDecisionsOther identifiable elementsA Sequence can define:</text:p>
      <text:p text:style-name="Text_20_body">One or more initial elementsPreceding elementsFollowing elementsSequential progressionParallel progressionConditional progressionAlternative progressionIterative progressionEvent-driven progressionError-handling progressionCompletion conditionsTermination conditionsProgression within a Sequence can depend on:</text:p>
      <text:p text:style-name="Text_20_body">Completion of an elementAn observed valueAn eventA stateA decisionA conditionA timeoutAn errorAnother defined progression criterionA Sequence can define:</text:p>
      <text:p text:style-name="Text_20_body">A total ordering in which each element has one determined position relative to every other elementA partial ordering in which some elements can occur concurrently or without a required orderingConditional alternatives in which the applicable progression depends on defined conditionsRepetition in which an element can occur more than on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ordered or directed arrangement of elements with defined progression relationships among those elements</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 Sections 7.3.4 and 7.3.14</text:a>
      <text:a xlink:type="simple" xlink:href="https://wiki.didosolutions.com/dido/99_annexes/annex-b-terms-and-definitions/t/test_sequence" text:style-name="Internet_20_link" text:visited-style-name="Visited_20_Internet_20_Link">Test Sequence</text:a>
      <text:a xlink:type="simple" xlink:href="https://wiki.didosolutions.com/dido/99_annexes/annex-b-terms-and-definitions/s/sequence_step" text:style-name="Internet_20_link" text:visited-style-name="Visited_20_Internet_20_Link">Sequence Step</text:a>
      <text:p text:style-name="Text_20_body">DIDO Reference Implementation Conceptual ModelDIDO-TE draft Requirements RegisterOMG TestIF represents a TestSequence as a directed arrangement of SequenceSteps. Each SequenceStep references the SequenceSteps that can follow it.</text:p>
      <text:p text:style-name="Text_20_body">This definition generalizes the arrangement and progression characteristics for use beyond testing.</text:p>
      <text:h text:style-name="Heading_20_2" text:outline-level="2"><text:bookmark-start text:name="__RefHeading___note_5"/><text:bookmark-start text:name="note"/>Note<text:bookmark-end text:name="__RefHeading___note_5"/><text:bookmark-end text:name="note"/></text:h>
      <text:p text:style-name="Text_20_body">A Sequence differs from a set:</text:p>
      <text:p text:style-name="Text_20_body">A Sequence defines ordering or progression relationships among its elementsA set groups elements without necessarily defining their ordering or progressionA Sequence differs from a collection:</text:p>
      <text:p text:style-name="Text_20_body">A Sequence defines ordering or progressionA collection groups elements without necessarily defining how they progressA Sequence differs from an individual element:</text:p>
      <text:p text:style-name="Text_20_body">A Sequence defines the arrangement and progression relationshipsAn element occupies a position or participates in that progressionA Sequence does not need to be strictly linear.</text:p>
      <text:p text:style-name="Text_20_body">A Sequence can include:</text:p>
      <text:p text:style-name="Text_20_body">BranchesParallel pathsConditional pathsRepeated elementsError-handling pathsMultiple completion pointsA Sequence defines permitted or expected progression. The occurrence of that progression is a separate concept.</text:p>
      <text:p text:style-name="Text_20_body">For testing:</text:p>
      <text:p text:style-name="Text_20_body">A <text:a xlink:type="simple" xlink:href="https://wiki.didosolutions.com/dido/99_annexes/annex-b-terms-and-definitions/t/test_sequence" text:style-name="Internet_20_link" text:visited-style-name="Visited_20_Internet_20_Link">Test Sequence</text:a> defines permitted progression during <text:a xlink:type="simple" xlink:href="https://wiki.didosolutions.com/dido/99_annexes/annex-b-terms-and-definitions/t/test_execution" text:style-name="Internet_20_link" text:visited-style-name="Visited_20_Internet_20_Link">Test Execution</text:a>A <text:a xlink:type="simple" xlink:href="https://wiki.didosolutions.com/dido/99_annexes/annex-b-terms-and-definitions/s/sequence_step" text:style-name="Internet_20_link" text:visited-style-name="Visited_20_Internet_20_Link">Sequence Step</text:a> identifies a position or occurrence within the Test SequenceAn <text:a xlink:type="simple" xlink:href="https://wiki.didosolutions.com/dido/99_annexes/annex-b-terms-and-definitions/e/execution_path" text:style-name="Internet_20_link" text:visited-style-name="Visited_20_Internet_20_Link">Execution Path</text:a> identifies the progression that actually occurredA <text:a xlink:type="simple" xlink:href="https://wiki.didosolutions.com/dido/99_annexes/annex-b-terms-and-definitions/t/test_run" text:style-name="Internet_20_link" text:visited-style-name="Visited_20_Internet_20_Link">Test Run</text:a> records the Execution Path and its execution contextA Sequence can have one element. In that case, the Sequence still identifies the element as the initial and completing element and can establish conditions applicable to its occurrence.</text:p>
      <text:p text:style-name="Text_20_body">Two Sequences can contain the same elements but define different ordering, progression, branching, or repetition.</text:p>
      <text:h text:style-name="Heading_20_2" text:outline-level="2"><text:bookmark-start text:name="__RefHeading___example_6"/><text:bookmark-start text:name="example"/>Example<text:bookmark-end text:name="__RefHeading___example_6"/><text:bookmark-end text:name="example"/></text:h>
      <text:p text:style-name="Text_20_body">A Sequence contains the following activities:</text:p>
      <text:p text:style-name="Text_20_body">Establish a Test EnvironmentSubmit a transactionObserve the participating NodesEvaluate the Test ResultsPreserve the EvidenceThe Sequence defines:</text:p>
      <text:p text:style-name="Text_20_body">Establishment of the Test Environment as the initial activityTransaction submission after successful establishmentConcurrent observation of the participating NodesEvaluation after all required observations completeEvidence preservation after evaluationAn alternative error-handling path when establishment or transaction submission failsThe activities form a Sequence because the arrangement defines their ordering and progression relationship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3:44</meta:creation-date>
    <dc:creator>Generated</dc:creator>
    <dc:date>2026-08-22T16::03:44</dc:date>
    <dc:language>en-US</dc:language>
    <meta:editing-cycles>1</meta:editing-cycles>
    <meta:editing-duration>PT0S</meta:editing-duration>
    <dc:title>dido:99_annexes:annex-b-terms-and-definitions:s:sequence</dc:title>
  </office:meta>
</office:document-meta>
</file>