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s:sensitive_configuration_value"/><text:bookmark-start text:name="__RefHeading___sensitive_configuration_value_1"/><text:bookmark-start text:name="sensitive_configuration_value"/>Sensitive Configuration Value<text:bookmark-end text:name="__RefHeading___sensitive_configuration_value_1"/><text:bookmark-end text:name="sensitive_configuration_valu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Sensitive Configuration Value is a <text:a xlink:type="simple" xlink:href="https://wiki.didosolutions.com/dido/99_annexes/annex-b-terms-and-definitions/c/configuration_value" text:style-name="Internet_20_link" text:visited-style-name="Visited_20_Internet_20_Link">Configuration Value</text:a> requiring protection against unauthorised disclosure, alteration, substitution, destruction, or use.</text:p>
      <text:p text:style-name="Text_20_body">Sensitive Configuration Values include passwords, authentication tokens, private keys, shared secrets, personal information, proprietary information, protected network information, security settings, and values whose alteration compromises the operation or protection of a <text:a xlink:type="simple" xlink:href="https://wiki.didosolutions.com/dido/99_annexes/annex-b-terms-and-definitions/n/node" text:style-name="Internet_20_link" text:visited-style-name="Visited_20_Internet_20_Link">Node</text:a>.</text:p>
      <text:p text:style-name="Text_20_body">Sensitivity depends upon the value’s meaning, purpose, classification, operational context, applicable <text:a xlink:type="simple" xlink:href="https://wiki.didosolutions.com/dido/99_annexes/annex-b-terms-and-definitions/p/policy" text:style-name="Internet_20_link" text:visited-style-name="Visited_20_Internet_20_Link">Policy</text:a>, and consequences of compromise. A value therefore remains sensitive even when its textual or numeric representation appears innocuous.</text:p>
      <text:p text:style-name="Text_20_body">Protection addresses both <text:a xlink:type="simple" xlink:href="https://wiki.didosolutions.com/dido/99_annexes/annex-b-terms-and-definitions/c/confidentiality" text:style-name="Internet_20_link" text:visited-style-name="Visited_20_Internet_20_Link">Confidentiality</text:a> and <text:a xlink:type="simple" xlink:href="https://wiki.didosolutions.com/dido/99_annexes/annex-b-terms-and-definitions/i/integrity" text:style-name="Internet_20_link" text:visited-style-name="Visited_20_Internet_20_Link">Integrity</text:a>. Some values, including public certificates and security-policy settings, require integrity protection without secrecy. Other values, including private keys and passwords, require both confidentiality and integrity protec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figuration Value requiring protection against unauthorised disclosure, alteration, substitution, destruction, or us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project definition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Sensitive Configuration Value retains its classification and handling requirements throughout acquisition, <text:a xlink:type="simple" xlink:href="https://wiki.didosolutions.com/dido/99_annexes/annex-b-terms-and-definitions/c/configuration_resolution" text:style-name="Internet_20_link" text:visited-style-name="Visited_20_Internet_20_Link">Configuration Resolution</text:a>, <text:a xlink:type="simple" xlink:href="https://wiki.didosolutions.com/dido/99_annexes/annex-b-terms-and-definitions/c/configuration_application" text:style-name="Internet_20_link" text:visited-style-name="Visited_20_Internet_20_Link">Configuration Application</text:a>, use, rotation, revocation, retention, and disposal.</text:p>
      <text:p text:style-name="Text_20_body">A protected reference, <text:a xlink:type="simple" xlink:href="https://wiki.didosolutions.com/dido/99_annexes/annex-b-terms-and-definitions/i/identifier" text:style-name="Internet_20_link" text:visited-style-name="Visited_20_Internet_20_Link">Identifier</text:a>, digest, token, or redacted representation supports identification and Traceability without exposing the protected value.</text:p>
      <text:p text:style-name="Text_20_body">A <text:a xlink:type="simple" xlink:href="https://wiki.didosolutions.com/dido/99_annexes/annex-b-terms-and-definitions/c/configuration_record" text:style-name="Internet_20_link" text:visited-style-name="Visited_20_Internet_20_Link">Configuration Record</text:a> identifies the applicable protection method and protected reference rather than reproducing a confidential Sensitive Configuration Value.</text:p>
      <text:p text:style-name="Text_20_body">A <text:a xlink:type="simple" xlink:href="https://wiki.didosolutions.com/dido/99_annexes/annex-b-terms-and-definitions/c/credential" text:style-name="Internet_20_link" text:visited-style-name="Visited_20_Internet_20_Link">Credential</text:a> or item of <text:a xlink:type="simple" xlink:href="https://wiki.didosolutions.com/dido/99_annexes/annex-b-terms-and-definitions/c/cryptographic_material" text:style-name="Internet_20_link" text:visited-style-name="Visited_20_Internet_20_Link">Cryptographic Material</text:a> constitutes a Sensitive Configuration Value when assigned to a Configuration Parameter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secret-store reference assigned to the parameter `clientPrivateKey` identifies a Sensitive Configuration Value without exposing the private key in the Node Configuration or Configuration Record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0:23</meta:creation-date>
    <dc:creator>Generated</dc:creator>
    <dc:date>2026-08-22T17::50:23</dc:date>
    <dc:language>en-US</dc:language>
    <meta:editing-cycles>1</meta:editing-cycles>
    <meta:editing-duration>PT0S</meta:editing-duration>
    <dc:title>dido:99_annexes:annex-b-terms-and-definitions:s:sensitive_configuration_value</dc:title>
  </office:meta>
</office:document-meta>
</file>