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mantic_interpretation_role"/><text:bookmark-start text:name="__RefHeading___semantic_interpretation_role_1"/><text:bookmark-start text:name="semantic_interpretation_role"/>Semantic Interpretation Role<text:bookmark-end text:name="__RefHeading___semantic_interpretation_role_1"/><text:bookmark-end text:name="semantic_interpretation_rol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Semantic Interpretation Role identifies responsibility for applying governed semantic context to validated FX transaction information.</text:p>
      <text:p text:style-name="Text_20_body">This role includes interpreting currency pairs, counterparty roles, contractual relationships, settlement obligations, lifecycle concepts, semantic classifications, and references to governed semantic definitions. It also includes producing FX Semantic Assertions and preserving the semantic source, version, context, and provenance.</text:p>
      <text:p text:style-name="Text_20_body">The Semantic Interpretation Role participates primarily in the FX Logical <text:a xlink:type="simple" xlink:href="https://wiki.didosolutions.com/dido/99_annexes/annex-b-terms-and-definitions/d/data_plane" text:style-name="Internet_20_link" text:visited-style-name="Visited_20_Internet_20_Link">Data Plane</text:a>. It also supports the FX Logical <text:a xlink:type="simple" xlink:href="https://wiki.didosolutions.com/dido/99_annexes/annex-b-terms-and-definitions/a/audit_and_provenance_plane" text:style-name="Internet_20_link" text:visited-style-name="Visited_20_Internet_20_Link">Audit and Provenance Plane</text:a> when semantic interpretation records preserve <text:a xlink:type="simple" xlink:href="https://wiki.didosolutions.com/dido/99_annexes/annex-b-terms-and-definitions/t/traceability" text:style-name="Internet_20_link" text:visited-style-name="Visited_20_Internet_20_Link">traceability</text:a> to definitions, versions, inputs,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applying governed semantic context to validated FX transaction information</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Node Role from <text:a xlink:type="simple" xlink:href="https://wiki.didosolutions.com/fxdemo/02-part/start" text:style-name="Internet_20_link" text:visited-style-name="Visited_20_Internet_20_Link">Part 2: Distributed Node-Based Logical Architecture</text:a>, Section 6.4, <text:a xlink:type="simple" xlink:href="https://wiki.didosolutions.com/dido/99_annexes/annex-b-terms-and-definitions/i/interpretation" text:style-name="Internet_20_link" text:visited-style-name="Visited_20_Internet_20_Link">Interpretation</text:a> from <text:a xlink:type="simple" xlink:href="https://wiki.didosolutions.com/fxdemo/01-part/start" text:style-name="Internet_20_link" text:visited-style-name="Visited_20_Internet_20_Link">Part 1: Conceptual Architecture</text:a>, Section 9.5, and <text:a xlink:type="simple" xlink:href="https://wiki.didosolutions.com/dido/99_annexes/annex-b-terms-and-definitions/s/semantic" text:style-name="Internet_20_link" text:visited-style-name="Visited_20_Internet_20_Link">Semantics</text:a> from <text:a xlink:type="simple" xlink:href="https://wiki.didosolutions.com/fxdemo/01-part/start" text:style-name="Internet_20_link" text:visited-style-name="Visited_20_Internet_20_Link">Part 1: Conceptual Architecture</text:a>, Section 9.4; generalised from semantic interpretation and local authoritative ontology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Semantic Interpretation Role does not prescribe an ontology language, a semantic repository, a FIBO binding, an SBVR representation, a rules engine, a database lookup, or a model execution mechanism.</text:p>
      <text:h text:style-name="Heading_20_2" text:outline-level="2"><text:bookmark-start text:name="__RefHeading___example_6"/><text:bookmark-start text:name="example"/>Example<text:bookmark-end text:name="__RefHeading___example_6"/><text:bookmark-end text:name="example"/></text:h>
      <text:p text:style-name="Text_20_body">The FX Semantic Interpretation Node performs the Semantic Interpretation Role when it produces an FX Semantic Assertion describing the contractual meaning of a validated FX transac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4:29</meta:creation-date>
    <dc:creator>Generated</dc:creator>
    <dc:date>2026-08-22T22::04:29</dc:date>
    <dc:language>en-US</dc:language>
    <meta:editing-cycles>1</meta:editing-cycles>
    <meta:editing-duration>PT0S</meta:editing-duration>
    <dc:title>dido:99_annexes:annex-b-terms-and-definitions:s:semantic_interpretation_role</dc:title>
  </office:meta>
</office:document-meta>
</file>