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emantic_artefact"/><text:bookmark-start text:name="__RefHeading___semantic_artefact_1"/><text:bookmark-start text:name="semantic_artefact"/>Semantic Artefact<text:bookmark-end text:name="__RefHeading___semantic_artefact_1"/><text:bookmark-end text:name="semantic_artef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mantic artefact identifies a governed construct that defines the meaning associated with structural elements or <text:a xlink:type="simple" xlink:href="https://wiki.didosolutions.com/dido/99_annexes/annex-b-terms-and-definitions/d/data" text:style-name="Internet_20_link" text:visited-style-name="Visited_20_Internet_20_Link">data</text:a> values.</text:p>
      <text:p text:style-name="Text_20_body">Semantic artefacts support consistent interpretation by defining the meaning that applies to structures, data values, relationships, classifications, lifecycle states, policies, or governed information exchanges.</text:p>
      <text:p text:style-name="Text_20_body">A semantic artefact differs from a structural artefact. A <text:a xlink:type="simple" xlink:href="https://wiki.didosolutions.com/fxdemo/dido_99_annexes/annex-b-terms-and-definitions/s/structural_artifact" text:style-name="Internet_20_link" text:visited-style-name="Visited_20_Internet_20_Link">structural artifact</text:a> defines organization and constraints. A semantic artefact defines the meaning associated with the structural elements or data values governed by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overned construct defining meaning associated with structural elements or <text:a xlink:type="simple" xlink:href="https://wiki.didosolutions.com/dido/99_annexes/annex-b-terms-and-definitions/d/data" text:style-name="Internet_20_link" text:visited-style-name="Visited_20_Internet_20_Link">data</text:a> valu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emantic artefact provides a controlled basis for interpretation, traceability, semantic consistency, and evaluation of conforma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trolled vocabulary, ontology class, semantic mapping, lifecycle-state definition, or policy meaning definition is a semantic artefact when the <text:a xlink:type="simple" xlink:href="https://wiki.didosolutions.com/dido/99_annexes/annex-b-terms-and-definitions/r/reference_architecture" text:style-name="Internet_20_link" text:visited-style-name="Visited_20_Internet_20_Link">Reference Architecture (RA)</text:a> governs its definition, versioning, authority, and use during interpre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9:43</meta:creation-date>
    <dc:creator>Generated</dc:creator>
    <dc:date>2026-08-24T01::59:43</dc:date>
    <dc:language>en-US</dc:language>
    <meta:editing-cycles>1</meta:editing-cycles>
    <meta:editing-duration>PT0S</meta:editing-duration>
    <dc:title>dido:99_annexes:annex-b-terms-and-definitions:s:semantic_artefact</dc:title>
  </office:meta>
</office:document-meta>
</file>