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curity_plane"/><text:bookmark-start text:name="__RefHeading___security_plane_1"/><text:bookmark-start text:name="security_plane"/>Security Plane<text:bookmark-end text:name="__RefHeading___security_plane_1"/><text:bookmark-end text:name="security_plane"/></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curity Plane is an architectural plane that coordinates security controls and security-related information across system components, services, environments, and other architectural planes.</text:p>
      <text:p text:style-name="Text_20_body">The Security Plane may coordinate capabilities such as:</text:p>
      <text:p text:style-name="Text_20_body">Identity managementAuthenticationAuthorizationAccess controlCredential managementCryptographic key managementSecrets managementSecurity policy enforcementSecurity configurationSecurity monitoringSecurity event recordingVulnerability managementCompliance evaluationSecurity Evidence collectionIncident responseThe Security Plane may interact with:</text:p>
      <text:p text:style-name="Text_20_body">Control-plane componentsData-plane componentsManagement-plane components<text:a xlink:type="simple" xlink:href="https://wiki.didosolutions.com/dido/99_annexes/annex-b-terms-and-definitions/i/infrastructure_environment" text:style-name="Internet_20_link" text:visited-style-name="Visited_20_Internet_20_Link">Infrastructure Environments</text:a><text:a xlink:type="simple" xlink:href="https://wiki.didosolutions.com/dido/99_annexes/annex-b-terms-and-definitions/i/infrastructure_configuration" text:style-name="Internet_20_link" text:visited-style-name="Visited_20_Internet_20_Link">Infrastructure Configurations</text:a><text:a xlink:type="simple" xlink:href="https://wiki.didosolutions.com/dido/99_annexes/annex-b-terms-and-definitions/m/machine_image" text:style-name="Internet_20_link" text:visited-style-name="Visited_20_Internet_20_Link">Machine Images</text:a><text:a xlink:type="simple" xlink:href="https://wiki.didosolutions.com/dido/99_annexes/annex-b-terms-and-definitions/c/ci_cd_pipeline" text:style-name="Internet_20_link" text:visited-style-name="Visited_20_Internet_20_Link">CI/CD Pipelines</text:a>Operational servicesExternal security servicesThe Security Plane differs from an individual security control:</text:p>
      <text:p text:style-name="Text_20_body">A security control performs or enforces a bounded security functionThe Security Plane coordinates security concerns and controls across architectural elementsThe Security Plane also differs from a <text:a xlink:type="simple" xlink:href="https://wiki.didosolutions.com/dido/99_annexes/annex-b-terms-and-definitions/s/security_baseline" text:style-name="Internet_20_link" text:visited-style-name="Visited_20_Internet_20_Link">Security Baseline</text:a>:</text:p>
      <text:p text:style-name="Text_20_body">A Security Baseline establishes an approved reference for required security characteristicsThe Security Plane coordinates the capabilities that apply, enforce, observe, or evaluate security characteristicsA Security Plane may be logically distinct without being implemented as a separate physical subsystem.</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rchitectural plane that coordinates security controls and security-related information across architectural elements and other plane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The Security Plane may provide centralized, distributed, federated, or hybrid security capabilities.</text:p>
      <text:p text:style-name="Text_20_body">An architectural element may participate in more than one plane. For example, a deployment service may perform deployment operations within a management or control plane while using the Security Plane for authorization, credential retrieval, and security event recording.</text:p>
      <text:p text:style-name="Text_20_body">The Security Plane does not imply that security responsibilities belong only to components assigned to that plane. Every architectural element remains responsible for satisfying its applicable security requirements.</text:p>
      <text:p text:style-name="Text_20_body">The term does not prescribe a particular security architecture, product, protocol, deployment topology, trust model,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The Security Plane authenticates a CI/CD Pipeline, authorizes access to an identified Infrastructure Configuration, supplies the credentials required for Infrastructure Deployment, records security-relevant events, and provides Evidence for a subsequent Compliance Assess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2:00</meta:creation-date>
    <dc:creator>Generated</dc:creator>
    <dc:date>2026-08-22T17::02:00</dc:date>
    <dc:language>en-US</dc:language>
    <meta:editing-cycles>1</meta:editing-cycles>
    <meta:editing-duration>PT0S</meta:editing-duration>
    <dc:title>dido:99_annexes:annex-b-terms-and-definitions:s:security_plane</dc:title>
  </office:meta>
</office:document-meta>
</file>