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ecurity_domain"/><text:bookmark-start text:name="__RefHeading___security_domain_1"/><text:bookmark-start text:name="security_domain"/>Security Domain<text:bookmark-end text:name="__RefHeading___security_domain_1"/><text:bookmark-end text:name="security_domai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ecurity Domain is an environment or context containing resources and entities governed by a common security policy, security model, or security architecture.</text:p>
      <text:p text:style-name="Text_20_body">A Security Domain establishes a boundary within which defined rules govern:</text:p>
      <text:p text:style-name="Text_20_body">Information accessResource accessIdentityAuthenticationAuthorizationInformation storageInformation processingInformation transmissionInformation markingInformation releaseAudit and monitoringAdministrative controlA Security Domain can include:</text:p>
      <text:p text:style-name="Text_20_body">UsersProcessesServicesDevicesNetworksApplicationsData storesArtifactsInfrastructure ResourcesInfrastructure EnvironmentsDeployment TargetsA Security Domain can be defined by:</text:p>
      <text:p text:style-name="Text_20_body">A <text:a xlink:type="simple" xlink:href="https://wiki.didosolutions.com/dido/99_annexes/annex-b-terms-and-definitions/s/security_classification" text:style-name="Internet_20_link" text:visited-style-name="Visited_20_Internet_20_Link">Security Classification</text:a>Information compartmentsHandling caveatsDissemination restrictionsOrganizational authorityMission purposeLegal or regulatory obligationsSecurity architectureAccess-control policyInformation-release policyConnectivity restrictionsA Security Domain can exist within a:</text:p>
      <text:a xlink:type="simple" xlink:href="https://wiki.didosolutions.com/dido/99_annexes/annex-b-terms-and-definitions/c/classified_environment" text:style-name="Internet_20_link" text:visited-style-name="Visited_20_Internet_20_Link">Classified Environment</text:a>
      <text:a xlink:type="simple" xlink:href="https://wiki.didosolutions.com/dido/99_annexes/annex-b-terms-and-definitions/u/unclassified_environment" text:style-name="Internet_20_link" text:visited-style-name="Visited_20_Internet_20_Link">Unclassified Environment</text:a>
      <text:a xlink:type="simple" xlink:href="https://wiki.didosolutions.com/dido/99_annexes/annex-b-terms-and-definitions/c/connected_environment" text:style-name="Internet_20_link" text:visited-style-name="Visited_20_Internet_20_Link">Connected Environment</text:a>
      <text:a xlink:type="simple" xlink:href="https://wiki.didosolutions.com/dido/99_annexes/annex-b-terms-and-definitions/d/disconnected_environment" text:style-name="Internet_20_link" text:visited-style-name="Visited_20_Internet_20_Link">Disconnected Environment</text:a>
      <text:a xlink:type="simple" xlink:href="https://wiki.didosolutions.com/dido/99_annexes/annex-b-terms-and-definitions/a/air-gapped_environment" text:style-name="Internet_20_link" text:visited-style-name="Visited_20_Internet_20_Link">Air-Gapped Environment</text:a>
      <text:p text:style-name="Text_20_body">Classification and connectivity do not independently define a Security Domain. A Security Domain also requires a common security policy or security architecture governing the resources and entities within its boundary.</text:p>
      <text:p text:style-name="Text_20_body">A single Infrastructure Environment can contain more than one Security Domain when distinct resources or entities operate under different security policies.</text:p>
      <text:p text:style-name="Text_20_body">Multiple Infrastructure Environments can also participate in one Security Domain when a common authority and security policy govern them.</text:p>
      <text:p text:style-name="Text_20_body">Information movement within a Security Domain remains subject to the domain's <text:a xlink:type="simple" xlink:href="https://wiki.didosolutions.com/dido/99_annexes/annex-b-terms-and-definitions/i/information_handling_rules" text:style-name="Internet_20_link" text:visited-style-name="Visited_20_Internet_20_Link">Information Handling Rules</text:a>.</text:p>
      <text:p text:style-name="Text_20_body">Information movement from one Security Domain to another constitutes a <text:a xlink:type="simple" xlink:href="https://wiki.didosolutions.com/dido/99_annexes/annex-b-terms-and-definitions/c/cross-domain_transfer" text:style-name="Internet_20_link" text:visited-style-name="Visited_20_Internet_20_Link">Cross-Domain Transfer</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environment or context containing resources and entities governed by a common security policy, security model, or security architecture</text:span></text:p>
      <text:h text:style-name="Heading_20_2" text:outline-level="2"><text:bookmark-start text:name="__RefHeading___source_4"/><text:bookmark-start text:name="source"/>Source<text:bookmark-end text:name="__RefHeading___source_4"/><text:bookmark-end text:name="source"/></text:h>
      <text:a xlink:type="simple" xlink:href="https://csrc.nist.gov/glossary/term/security_domain" text:style-name="Internet_20_link" text:visited-style-name="Visited_20_Internet_20_Link">NIST Computer Security Resource Center, Security Domain</text:a>
      <text:p text:style-name="Text_20_body">Committee on National Security Systems Instruction 4009, Committee on National Security Systems GlossaryNIST Special Publication 800-53, Security and Privacy Controls for Information Systems and OrganizationsDido Solutions, Crucible architecture and requirements terminology</text:p>
      <text:h text:style-name="Heading_20_2" text:outline-level="2"><text:bookmark-start text:name="__RefHeading___note_5"/><text:bookmark-start text:name="note"/>Note<text:bookmark-end text:name="__RefHeading___note_5"/><text:bookmark-end text:name="note"/></text:h>
      <text:p text:style-name="Text_20_body">A Security Domain is not necessarily equivalent to:</text:p>
      <text:p text:style-name="Text_20_body">A networkA subnetA Deployment TargetAn Infrastructure EnvironmentA Security ClassificationAn organizational unitA physical or logical boundary can support enforcement of a Security Domain, but the common security policy defines the domain.</text:p>
      <text:p text:style-name="Text_20_body">Two environments assigned the same Security Classification can remain separate Security Domains when different authorities, policies, compartments, missions, or release rules govern them.</text:p>
      <text:p text:style-name="Text_20_body">A Security Domain can contain information at more than one classification or control level when the governing security policy and authorization permit that arrangement.</text:p>
      <text:h text:style-name="Heading_20_2" text:outline-level="2"><text:bookmark-start text:name="__RefHeading___example_6"/><text:bookmark-start text:name="example"/>Example<text:bookmark-end text:name="__RefHeading___example_6"/><text:bookmark-end text:name="example"/></text:h>
      <text:p text:style-name="Text_20_body">A Classified Environment contains two Security Domains:</text:p>
      <text:p text:style-name="Text_20_body">A Secret mission domain available to all authorized mission personnelA Secret compartmented domain available only to personnel authorized for the compartmentBoth domains operate at the Secret classification level, but different access and information-release policies make them separate Security Domai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55:37</meta:creation-date>
    <dc:creator>Generated</dc:creator>
    <dc:date>2026-08-22T17::55:37</dc:date>
    <dc:language>en-US</dc:language>
    <meta:editing-cycles>1</meta:editing-cycles>
    <meta:editing-duration>PT0S</meta:editing-duration>
    <dc:title>dido:99_annexes:annex-b-terms-and-definitions:s:security_domain</dc:title>
  </office:meta>
</office:document-meta>
</file>