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ecurity_control"/><text:bookmark-start text:name="__RefHeading___security_control_1"/><text:bookmark-start text:name="security_control"/>Security Control<text:bookmark-end text:name="__RefHeading___security_control_1"/><text:bookmark-end text:name="security_contro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curity Control constitutes a measure applied to manage a security risk.</text:p>
      <text:p text:style-name="Text_20_body">A Security Control addresses one or more security objectives, including <text:a xlink:type="simple" xlink:href="https://wiki.didosolutions.com/dido/99_annexes/annex-b-terms-and-definitions/c/confidentiality" text:style-name="Internet_20_link" text:visited-style-name="Visited_20_Internet_20_Link">Confidentiality</text:a>, <text:a xlink:type="simple" xlink:href="https://wiki.didosolutions.com/dido/99_annexes/annex-b-terms-and-definitions/i/integrity" text:style-name="Internet_20_link" text:visited-style-name="Visited_20_Internet_20_Link">Integrity</text:a>, availability, <text:a xlink:type="simple" xlink:href="https://wiki.didosolutions.com/dido/99_annexes/annex-b-terms-and-definitions/a/authentication" text:style-name="Internet_20_link" text:visited-style-name="Visited_20_Internet_20_Link">Authentication</text:a>, authorization, accountability, and non-repudiation.</text:p>
      <text:p text:style-name="Text_20_body">Security Controls include administrative, managerial, operational, physical, procedural, and technical measures. A policy, assigned responsibility, approval procedure, facility restriction, encryption mechanism, <text:a xlink:type="simple" xlink:href="https://wiki.didosolutions.com/dido/99_annexes/annex-b-terms-and-definitions/a/access_control" text:style-name="Internet_20_link" text:visited-style-name="Visited_20_Internet_20_Link">Access Control</text:a>, monitoring process, or audit record serves as a Security Control when it manages an identified security risk.</text:p>
      <text:p text:style-name="Text_20_body">A Security Control remains distinct from a security objective. A security objective identifies a desired security outcome. A Security Control provides a measure used to achieve or preserve that outcom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easure applied to manage a security ris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ISO/IEC 27000, *Information security, cybersecurity and privacy protection — Vocabulary*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ecurity Control has an identified purpose, scope, responsible authority, implementation method, operating conditions, and assessment criteria.</text:p>
      <text:p text:style-name="Text_20_body">An organization selects and applies a Security Control according to the applicable risks, requirements, policies, legal obligations, regulatory obligations, and operating environment.</text:p>
      <text:p text:style-name="Text_20_body">A Security Control includes preventive, deterrent, detective, corrective, recovery, or compensating measures.</text:p>
      <text:p text:style-name="Text_20_body">Control assessment determines whether a Security Control exists, operates as intended, and produces the required security outcome.</text:p>
      <text:p text:style-name="Text_20_body">The presence of a Security Control does not independently establish that the associated risk has been eliminate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Environment applies encryption, Access Control, credential rotation, audit logging, and protected secret storage as Security Controls for <text:a xlink:type="simple" xlink:href="https://wiki.didosolutions.com/dido/99_annexes/annex-b-terms-and-definitions/s/sensitive_configuration_value" text:style-name="Internet_20_link" text:visited-style-name="Visited_20_Internet_20_Link">Sensitive Configuration Values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7:12</meta:creation-date>
    <dc:creator>Generated</dc:creator>
    <dc:date>2026-08-24T07::17:12</dc:date>
    <dc:language>en-US</dc:language>
    <meta:editing-cycles>1</meta:editing-cycles>
    <meta:editing-duration>PT0S</meta:editing-duration>
    <dc:title>dido:99_annexes:annex-b-terms-and-definitions:s:security_control</dc:title>
  </office:meta>
</office:document-meta>
</file>