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ecurity_classification"/><text:bookmark-start text:name="__RefHeading___security_classification_1"/><text:bookmark-start text:name="security_classification"/>Security Classification<text:bookmark-end text:name="__RefHeading___security_classification_1"/><text:bookmark-end text:name="security_classifica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Security Classification is a designation assigned by an authorized classification authority to information whose unauthorized disclosure could cause a defined degree of harm.</text:p>
      <text:p text:style-name="Text_20_body">The Security Classification identifies the protection level and handling controls required for the information.</text:p>
      <text:p text:style-name="Text_20_body">A classification framework can define:</text:p>
      <text:p text:style-name="Text_20_body">Classification levelsClassification markingsOriginal classification authoritiesDerivative classification rulesClassification durationDowngrading rulesDeclassification rulesAccess requirementsNeed-to-know requirementsStorage requirementsTransmission requirementsReproduction restrictionsDissemination restrictionsMedia-handling requirementsDestruction requirementsIncident-reporting requirementsWithin the United States national security classification system, the principal classification levels are:</text:p>
      <text:p text:style-name="Text_20_body">ConfidentialSecretTop SecretOther national, multinational, military, intelligence, and organizational classification frameworks can use different levels, names, markings, and handling requirements.</text:p>
      <text:p text:style-name="Text_20_body">A Security Classification can be accompanied by additional controls, including:</text:p>
      <text:p text:style-name="Text_20_body">CompartmentsSpecial access restrictionsDissemination controlsNationality restrictionsHandling caveatsMission restrictionsReleasability markingsA Security Classification can apply to:</text:p>
      <text:p text:style-name="Text_20_body">InformationDocumentsData recordsMessagesFilesArtifactsMachine ImagesInfrastructure BaselinesConfiguration recordsDeployment recordsEvidenceMetadataAggregations of informationAn environment does not acquire a Security Classification merely because classified information might be relevant to its mission. The responsible authority must authorize a <text:a xlink:type="simple" xlink:href="https://wiki.didosolutions.com/dido/99_annexes/annex-b-terms-and-definitions/c/classified_environment" text:style-name="Internet_20_link" text:visited-style-name="Visited_20_Internet_20_Link">Classified Environment</text:a> to handle information at specified classification levels and under specified handling restrictions.</text:p>
      <text:p text:style-name="Text_20_body">Within the Crucible architecture, the Security Classification associated with a Deployment Target can constrain:</text:p>
      <text:p text:style-name="Text_20_body">The Infrastructure Baselines permitted for deploymentThe Machine Images permitted for deploymentThe Artifacts permitted within the environmentThe Dependency Stores available to the environmentThe users and roles permitted to perform Deployment OperationsThe information-transfer mechanismsThe Provider ImplementationThe required security controlsThe required validation and EvidenceThe permitted connections to other environment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designation assigned by an authorized authority to information to identify the degree of protection required against unauthorized disclosure</text:span></text:p>
      <text:h text:style-name="Heading_20_2" text:outline-level="2"><text:bookmark-start text:name="__RefHeading___source_4"/><text:bookmark-start text:name="source"/>Source<text:bookmark-end text:name="__RefHeading___source_4"/><text:bookmark-end text:name="source"/></text:h>
      <text:a xlink:type="simple" xlink:href="https://www.archives.gov/isoo/policy-documents/cnsi-eo.html" text:style-name="Internet_20_link" text:visited-style-name="Visited_20_Internet_20_Link">Executive Order 13526, Classified National Security Information</text:a>
      <text:a xlink:type="simple" xlink:href="https://www.ecfr.gov/current/title-32/subtitle-B/chapter-XX/part-2001" text:style-name="Internet_20_link" text:visited-style-name="Visited_20_Internet_20_Link">32 CFR Part 2001, Classified National Security Information</text:a>
      <text:p text:style-name="Text_20_body">Dido Solutions, Crucible architecture and requirements terminology</text:p>
      <text:h text:style-name="Heading_20_2" text:outline-level="2"><text:bookmark-start text:name="__RefHeading___note_5"/><text:bookmark-start text:name="note"/>Note<text:bookmark-end text:name="__RefHeading___note_5"/><text:bookmark-end text:name="note"/></text:h>
      <text:p text:style-name="Text_20_body">Security Classification is not the same as security categorization.</text:p>
      <text:p text:style-name="Text_20_body">Security Classification primarily addresses protection against unauthorized disclosure under a classification authority.</text:p>
      <text:p text:style-name="Text_20_body">Security categorization commonly evaluates potential impact to:</text:p>
      <text:p text:style-name="Text_20_body">ConfidentialityIntegrityAvailabilityA system can therefore be:</text:p>
      <text:p text:style-name="Text_20_body">Unclassified and categorized as high impactClassified and categorized according to a separate impact frameworkAuthorized for one Security Classification but not anotherAuthorized for a classification level but not for every compartment or handling caveat associated with that levelControlled Unclassified Information is not a Security Classification. It is unclassified information subject to safeguarding or dissemination controls.</text:p>
      <text:p text:style-name="Text_20_body">A Security Classification assigned to information remains in effect until an authorized action changes or removes the classification.</text:p>
      <text:h text:style-name="Heading_20_2" text:outline-level="2"><text:bookmark-start text:name="__RefHeading___example_6"/><text:bookmark-start text:name="example"/>Example<text:bookmark-end text:name="__RefHeading___example_6"/><text:bookmark-end text:name="example"/></text:h>
      <text:p text:style-name="Text_20_body">An Infrastructure Baseline has the Security Classification <text:span text:style-name="Strong_20_Emphasis">Secret</text:span> because its configuration, topology, and mission-specific controls contain classified information.</text:p>
      <text:p text:style-name="Text_20_body">Crucible permits Deployment of the Infrastructure Baseline only to a Deployment Target whose record identifies:</text:p>
      <text:p text:style-name="Text_20_body">Authorization for Secret informationAuthorization for the required compartments and handling caveatsApproved users and administrative rolesApproved Machine Images and DependenciesRequired storage and transmission protectionsRequired audit and monitoring controlsRequired information-transfer proceduresRequired Evidence and Tracea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49:09</meta:creation-date>
    <dc:creator>Generated</dc:creator>
    <dc:date>2026-08-22T17::49:09</dc:date>
    <dc:language>en-US</dc:language>
    <meta:editing-cycles>1</meta:editing-cycles>
    <meta:editing-duration>PT0S</meta:editing-duration>
    <dc:title>dido:99_annexes:annex-b-terms-and-definitions:s:security_classification</dc:title>
  </office:meta>
</office:document-meta>
</file>