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s:security_baseline"/><text:bookmark-start text:name="__RefHeading___security_baseline_1"/><text:bookmark-start text:name="security_baseline"/>Security Baseline<text:bookmark-end text:name="__RefHeading___security_baseline_1"/><text:bookmark-end text:name="security_baseline"/></text:h>
      <text:p text:style-name="Text_20_body"><text:a xlink:type="simple" xlink:href="https://wiki.didosolutions.com/dido/99_annexes/annex-b-terms-and-definitions/start" text:style-name="Internet_20_link" text:visited-style-name="Visited_20_Internet_20_Link">Go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Security Baseline is a specialization of <text:a xlink:type="simple" xlink:href="https://wiki.didosolutions.com/dido/99_annexes/annex-b-terms-and-definitions/b/baseline" text:style-name="Internet_20_link" text:visited-style-name="Visited_20_Internet_20_Link">Baseline</text:a> that establishes an approved reference for security controls, configuration values, constraints, and expected security characteristics.</text:p>
      <text:p text:style-name="Text_20_body">The general concept of Baseline provides the controlled reference against which a subject can be compared, evaluated, changed, or restored.</text:p>
      <text:p text:style-name="Text_20_body">A Security Baseline applies that concept to the security characteristics of a subject such as:</text:p>
      <text:p text:style-name="Text_20_body">An <text:a xlink:type="simple" xlink:href="https://wiki.didosolutions.com/dido/99_annexes/annex-b-terms-and-definitions/i/infrastructure_environment" text:style-name="Internet_20_link" text:visited-style-name="Visited_20_Internet_20_Link">Infrastructure Environment</text:a>A <text:a xlink:type="simple" xlink:href="https://wiki.didosolutions.com/dido/99_annexes/annex-b-terms-and-definitions/m/machine_image" text:style-name="Internet_20_link" text:visited-style-name="Visited_20_Internet_20_Link">Machine Image</text:a>An operating systemA networkA platformA software componentA serviceA deviceAn <text:a xlink:type="simple" xlink:href="https://wiki.didosolutions.com/dido/99_annexes/annex-b-terms-and-definitions/a/artifact" text:style-name="Internet_20_link" text:visited-style-name="Visited_20_Internet_20_Link">Artifact</text:a>A Security Baseline may identify:</text:p>
      <text:p text:style-name="Text_20_body">Required security controlsRequired configuration valuesPermitted services and protocolsProhibited services and protocolsIdentity and access settingsAuthentication requirementsAuthorization requirementsCryptographic requirementsLogging and monitoring requirementsVulnerability-management settingsNetwork-security settingsData-protection settingsApplicable constraintsApplicable <text:a xlink:type="simple" xlink:href="https://wiki.didosolutions.com/dido/99_annexes/annex-b-terms-and-definitions/a/acceptance_criteria" text:style-name="Internet_20_link" text:visited-style-name="Visited_20_Internet_20_Link">Acceptance Criteria</text:a>A Security Baseline differs from a security policy:</text:p>
      <text:p text:style-name="Text_20_body">A security policy establishes governing security rules and objectivesA Security Baseline establishes a controlled reference containing the security characteristics used to realize or evaluate those rules and objectivesA Security Baseline also differs from an observed security state:</text:p>
      <text:p text:style-name="Text_20_body">The Security Baseline identifies the approved reference stateThe observed security state identifies the security characteristics present in the evaluated subjectComparing the observed security state with the Security Baseline may identify a <text:a xlink:type="simple" xlink:href="https://wiki.didosolutions.com/dido/99_annexes/annex-b-terms-and-definitions/c/compliance_finding" text:style-name="Internet_20_link" text:visited-style-name="Visited_20_Internet_20_Link">Compliance Finding</text:a>.</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text:a xlink:type="simple" xlink:href="https://wiki.didosolutions.com/dido/99_annexes/annex-b-terms-and-definitions/b/baseline" text:style-name="Internet_20_link" text:visited-style-name="Visited_20_Internet_20_Link">baseline</text:a> that establishes an approved reference for the security controls, configuration values, constraints, and expected security characteristics of a subject</text:span></text:p>
      <text:h text:style-name="Heading_20_2" text:outline-level="2"><text:bookmark-start text:name="__RefHeading___source_4"/><text:bookmark-start text:name="source"/>Source<text:bookmark-end text:name="__RefHeading___source_4"/><text:bookmark-end text:name="source"/></text:h>
      <text:p text:style-name="Text_20_body">Dido Solutions, Inc. and Jackrabbit Consulting, Inc.</text:p>
      <text:h text:style-name="Heading_20_2" text:outline-level="2"><text:bookmark-start text:name="__RefHeading___note_5"/><text:bookmark-start text:name="note"/>Note<text:bookmark-end text:name="__RefHeading___note_5"/><text:bookmark-end text:name="note"/></text:h>
      <text:p text:style-name="Text_20_body">A Security Baseline may derive from:</text:p>
      <text:p text:style-name="Text_20_body">LawsRegulationsStandardsOrganizational policiesContractual obligationsThreat assessmentsRisk assessmentsPlatform-security guidanceOperational requirementsA Security Baseline should have an identifiable revision so an evaluator can determine which reference applies to a particular assessment, deployment, or operational state.</text:p>
      <text:p text:style-name="Text_20_body">Approval of a Security Baseline does not establish that every subject conforms to it. Conformance requires comparison of the subject with the applicable Security Baseline.</text:p>
      <text:p text:style-name="Text_20_body">The term does not require a particular security framework, assessment method, configuration format, repository, tool, or implementation technology.</text:p>
      <text:h text:style-name="Heading_20_2" text:outline-level="2"><text:bookmark-start text:name="__RefHeading___example_6"/><text:bookmark-start text:name="example"/>Example<text:bookmark-end text:name="__RefHeading___example_6"/><text:bookmark-end text:name="example"/></text:h>
      <text:p text:style-name="Text_20_body">A Security Baseline for a <text:a xlink:type="simple" xlink:href="https://wiki.didosolutions.com/dido/99_annexes/annex-b-terms-and-definitions/r/rhel" text:style-name="Internet_20_link" text:visited-style-name="Visited_20_Internet_20_Link">Red Hat Enterprise Linux</text:a> Machine Image specifies permitted services, authentication settings, cryptographic settings, logging requirements, file permissions, network controls, and required security patches. An evaluator compares the resulting Machine Image with that Security Baseline to determine whether the image satisfies the applicable security requirement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12:25</meta:creation-date>
    <dc:creator>Generated</dc:creator>
    <dc:date>2026-08-22T15::12:25</dc:date>
    <dc:language>en-US</dc:language>
    <meta:editing-cycles>1</meta:editing-cycles>
    <meta:editing-duration>PT0S</meta:editing-duration>
    <dc:title>dido:99_annexes:annex-b-terms-and-definitions:s:security_baseline</dc:title>
  </office:meta>
</office:document-meta>
</file>