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curity"/><text:bookmark-start text:name="__RefHeading___security_1"/><text:bookmark-start text:name="security"/>Security<text:bookmark-end text:name="__RefHeading___security_1"/><text:bookmark-end text:name="secur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ecurity is a <text:a xlink:type="simple" xlink:href="https://wiki.didosolutions.com/dido/99_annexes/annex-b-terms-and-definitions/q/quality_characteristic" text:style-name="Internet_20_link" text:visited-style-name="Visited_20_Internet_20_Link">Quality Characteristic</text:a> concerning the degree to which a subject protects information, operations, and resources so Actors and systems receive access appropriate to their authorization.</text:p>
      <text:p text:style-name="Text_20_body">Security can apply to:</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serviceA software componentA hardware componentAn <text:a xlink:type="simple" xlink:href="https://wiki.didosolutions.com/dido/99_annexes/annex-b-terms-and-definitions/e/endpoint" text:style-name="Internet_20_link" text:visited-style-name="Visited_20_Internet_20_Link">Endpoint</text:a>An <text:a xlink:type="simple" xlink:href="https://wiki.didosolutions.com/dido/99_annexes/annex-b-terms-and-definitions/e/execution_facility" text:style-name="Internet_20_link" text:visited-style-name="Visited_20_Internet_20_Link">Execution Facility</text:a>An <text:a xlink:type="simple" xlink:href="https://wiki.didosolutions.com/dido/99_annexes/annex-b-terms-and-definitions/o/operational_resource" text:style-name="Internet_20_link" text:visited-style-name="Visited_20_Internet_20_Link">Operational Resource</text:a>A <text:a xlink:type="simple" xlink:href="https://wiki.didosolutions.com/dido/99_annexes/annex-b-terms-and-definitions/t/test_environment" text:style-name="Internet_20_link" text:visited-style-name="Visited_20_Internet_20_Link">Test Environment</text:a>InformationAnother subject requiring protectionSecurity can concern:</text:p>
      <text:p text:style-name="Text_20_body">ConfidentialityIntegrityAvailabilityAuthenticityAccountabilityNon-repudiationAuthorizationAccess controlIsolationProtection of communicationsProtection of stored informationProtection of credentialsProtection of <text:a xlink:type="simple" xlink:href="https://wiki.didosolutions.com/dido/99_annexes/annex-b-terms-and-definitions/e/evidence" text:style-name="Internet_20_link" text:visited-style-name="Visited_20_Internet_20_Link">Evidence</text:a>Detection of security eventsResponse to security eventsAnother security propertySecurity can identify:</text:p>
      <text:p text:style-name="Text_20_body">The evaluated subjectThe protected informationThe protected operationsThe protected resourcesThe applicable <text:a xlink:type="simple" xlink:href="https://wiki.didosolutions.com/dido/99_annexes/annex-b-terms-and-definitions/a/actor" text:style-name="Internet_20_link" text:visited-style-name="Visited_20_Internet_20_Link">Actors</text:a>The applicable <text:a xlink:type="simple" xlink:href="https://wiki.didosolutions.com/dido/99_annexes/annex-b-terms-and-definitions/r/role" text:style-name="Internet_20_link" text:visited-style-name="Visited_20_Internet_20_Link">Roles</text:a>The applicable <text:a xlink:type="simple" xlink:href="https://wiki.didosolutions.com/dido/99_annexes/annex-b-terms-and-definitions/a/authority" text:style-name="Internet_20_link" text:visited-style-name="Visited_20_Internet_20_Link">Authorities</text:a>The applicable authorization rulesThe applicable threatsThe applicable vulnerabilitiesThe applicable security controlsThe applicable security eventsThe applicable <text:a xlink:type="simple" xlink:href="https://wiki.didosolutions.com/dido/99_annexes/annex-b-terms-and-definitions/g/governance_policy" text:style-name="Internet_20_link" text:visited-style-name="Visited_20_Internet_20_Link">Governance Policies</text:a>The applicable <text:a xlink:type="simple" xlink:href="https://wiki.didosolutions.com/dido/99_annexes/annex-b-terms-and-definitions/v/validation_criteria" text:style-name="Internet_20_link" text:visited-style-name="Visited_20_Internet_20_Link">Validation Criteria</text:a>The applicable <text:a xlink:type="simple" xlink:href="https://wiki.didosolutions.com/dido/99_annexes/annex-b-terms-and-definitions/a/acceptance_criteria" text:style-name="Internet_20_link" text:visited-style-name="Visited_20_Internet_20_Link">Acceptance Criteria</text:a>Its Evidence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Security can be evaluated by determining whether the subject:</text:p>
      <text:p text:style-name="Text_20_body">Permits authorized operationsRefuses unauthorized operationsProtects information in transitProtects information at restProtects information during processingPreserves information integrityPreserves operation integrityAuthenticates applicable Actors and systemsRecords security-relevant eventsDetects applicable security conditionsResponds according to applicable Governance PoliciesMaintains required isolation boundariesPreserves required Evid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q/quality_characteristic" text:style-name="Internet_20_link" text:visited-style-name="Visited_20_Internet_20_Link">Quality Characteristic</text:a> concerning the degree to which a subject protects information, operations, and resources so Actors and systems receive access appropriate to their authoriza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8176.html" text:style-name="Internet_20_link" text:visited-style-name="Visited_20_Internet_20_Link">ISO/IEC 25010:2023, Systems and software Quality Requirements and Evaluation (SQuaRE) — Product quality model</text:a>
      <text:a xlink:type="simple" xlink:href="https://wiki.didosolutions.com/dido/99_annexes/annex-b-terms-and-definitions/q/quality_characteristic" text:style-name="Internet_20_link" text:visited-style-name="Visited_20_Internet_20_Link">Quality Characteristic</text:a>
      <text:a xlink:type="simple" xlink:href="https://wiki.didosolutions.com/dido/99_annexes/annex-b-terms-and-definitions/g/governance_policy" text:style-name="Internet_20_link" text:visited-style-name="Visited_20_Internet_20_Link">Governance Policy</text:a>
      <text:p text:style-name="Text_20_body">DIDO Reference Implementation Conceptual ModelDIDO-TE draft Requirements RegisterISO/IEC 25010 identifies Security as a product-quality characteristic concerning protection of information and data according to applicable authorization.</text:p>
      <text:p text:style-name="Text_20_body">This definition extends the evaluated subject to include DIDO-TE operations, resources, Test Environments, Nodes, Node Sets, Evidence, and other protected subjects.</text:p>
      <text:h text:style-name="Heading_20_2" text:outline-level="2"><text:bookmark-start text:name="__RefHeading___note_5"/><text:bookmark-start text:name="note"/>Note<text:bookmark-end text:name="__RefHeading___note_5"/><text:bookmark-end text:name="note"/></text:h>
      <text:p text:style-name="Text_20_body">Security is a broad Quality Characteristic. A requirement should identify the specific security property, subject, threat, condition, and required outcome.</text:p>
      <text:p text:style-name="Text_20_body">A statement that a subject <text:span text:style-name="Strong_20_Emphasis">shall be secure</text:span> does not establish an objectively verifiable obligation.</text:p>
      <text:p text:style-name="Text_20_body">Security differs from safety:</text:p>
      <text:p text:style-name="Text_20_body">Security concerns protection against unauthorized access, use, disclosure, alteration, disruption, or controlSafety concerns protection from unacceptable risk of physical injury, damage, or harmSecurity differs from Reliability:</text:p>
      <text:p text:style-name="Text_20_body">Security concerns protection according to authorization and security constraintsReliability concerns sustained performance of specified functions under specified conditionsA security event can affect Reliability, but Security and Reliability remain separate Quality Characteristics.</text:p>
      <text:p text:style-name="Text_20_body">Security differs from Compliance:</text:p>
      <text:p text:style-name="Text_20_body">Security identifies a quality propertyCompliance concerns satisfaction of applicable Requirements, policies, standards, laws, regulations, or controlsA subject can implement strong security controls while failing to comply with a particular security requirement.</text:p>
      <text:p text:style-name="Text_20_body">A subject can comply with specified minimum controls while retaining security risks not addressed by those controls.</text:p>
      <text:p text:style-name="Text_20_body">Security evaluation should identify:</text:p>
      <text:p text:style-name="Text_20_body">The applicable security contextThe applicable threat assumptionsThe applicable authorization modelThe protected subjectsThe applicable security controlsThe evaluation methodsThe permitted residual riskThe required Evidence</text:p>
      <text:h text:style-name="Heading_20_2" text:outline-level="2"><text:bookmark-start text:name="__RefHeading___example_6"/><text:bookmark-start text:name="example"/>Example<text:bookmark-end text:name="__RefHeading___example_6"/><text:bookmark-end text:name="example"/></text:h>
      <text:p text:style-name="Text_20_body">DIDO-TE evaluates three Candidate Solutions that provide the same Node function.</text:p>
      <text:p text:style-name="Text_20_body">The Acceptance Criteria establish security evaluations for:</text:p>
      <text:p text:style-name="Text_20_body">Actor authenticationOperation authorizationCommunication confidentialityCommunication integrityStored-information protectionTenant isolationSecurity-event recordingEvidence preservationDIDO-TE performs the applicable Test Definitions and records the Test Results, Verdicts, security events, and supporting Evidence for each Candidate Solution.</text:p>
      <text:p text:style-name="Text_20_body">The comparative evaluation identifies differences among the Candidate Solutions without treating Security as one undefined aggregate sco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5:47</meta:creation-date>
    <dc:creator>Generated</dc:creator>
    <dc:date>2026-08-22T16::05:47</dc:date>
    <dc:language>en-US</dc:language>
    <meta:editing-cycles>1</meta:editing-cycles>
    <meta:editing-duration>PT0S</meta:editing-duration>
    <dc:title>dido:99_annexes:annex-b-terms-and-definitions:s:security</dc:title>
  </office:meta>
</office:document-meta>
</file>