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ecurability"/><text:bookmark-start text:name="__RefHeading___securability_1"/><text:bookmark-start text:name="securability"/>Securability<text:bookmark-end text:name="__RefHeading___securability_1"/><text:bookmark-end text:name="securability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Securability refers to the ability of a Qualified Node or Qualified Service Provider to enforce the required security controls for a governed function. In the Governed Node Service Market, Securability supports qualification, continued eligibility, access control, evidence protection, policy enforcement, auditability, residency constraints, sovereignty constraints, and trust in governed work.</text:p>
      <text:p text:style-name="Text_20_body">Securability matters because a governed function may involve regulated data, protected evidence, sensitive policy reasoning, confidential business content, or jurisdictionally constrained processing. A securable implementation enforces the controls needed to protect those interests while preserving the evidence needed for audit, compensation, settlement, and governance review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bility of a Qualified Node or Qualified Service Provider to enforce required security controls for a governed func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7: Governed Node Service Marke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Securability includes authentication, authorisation, confidentiality, integrity, access control, least privilege, key management, audit logging, policy enforcement, and protection of evidence references.</text:p>
      <text:p text:style-name="Text_20_body">Securability supports residency and sovereignty constraints when security controls depend on jurisdictional handling, authorised access, controlled disclosure, or the retention of protected evidence.</text:p>
      <text:p text:style-name="Text_20_body">Securability differs from Reliability. Reliability concerns correct and consistent performance under stated operating conditions. Securability concerns the enforcement of required security controls for the governed func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nti-money-laundering review Node restricts access to authorised participants, protects evidence references, records audit events, and prevents unnecessary exposure of detailed findings to the Cost Recovery, Compensation, and Settlement Pla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3:15</meta:creation-date>
    <dc:creator>Generated</dc:creator>
    <dc:date>2026-08-24T04::33:15</dc:date>
    <dc:language>en-US</dc:language>
    <meta:editing-cycles>1</meta:editing-cycles>
    <meta:editing-duration>PT0S</meta:editing-duration>
    <dc:title>dido:99_annexes:annex-b-terms-and-definitions:s:securability</dc:title>
  </office:meta>
</office:document-meta>
</file>