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s:sctm"/><text:bookmark-start text:name="__RefHeading___security_control_traceability_matrix_sctm_1"/><text:bookmark-start text:name="security_control_traceability_matrix_sctm"/>Security Control Traceability Matrix (SCTM)<text:bookmark-end text:name="__RefHeading___security_control_traceability_matrix_sctm_1"/><text:bookmark-end text:name="security_control_traceability_matrix_sctm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Security Control Traceability Matrix (SCTM) records traceable relationships between identified security controls and the system information used to demonstrate how those controls are selected, implemented, assessed, and supported by evidence.</text:p>
      <text:p text:style-name="Text_20_body">An SCTM provides a structured view of security-control implementation and assessment information.</text:p>
      <text:p text:style-name="Text_20_body">An SCTM can associate a security control with:</text:p>
      <text:p text:style-name="Text_20_body">A control identifierA control source or frameworkA control implementation descriptionAn implementing system elementA responsible organization or roleAn assessment objectiveAn assessment procedureAn assessment resultA compliance findingAn identified riskA remediation activityAn <text:a xlink:type="simple" xlink:href="https://wiki.didosolutions.com/dido/99_annexes/annex-b-terms-and-definitions/e/evidence" text:style-name="Internet_20_link" text:visited-style-name="Visited_20_Internet_20_Link">Evidence</text:a> referenceAn Evidence ArtifactA configuration or deployment record<text:a xlink:type="simple" xlink:href="https://wiki.didosolutions.com/dido/99_annexes/annex-b-terms-and-definitions/p/provenance" text:style-name="Internet_20_link" text:visited-style-name="Visited_20_Internet_20_Link">Provenance</text:a><text:a xlink:type="simple" xlink:href="https://wiki.didosolutions.com/dido/99_annexes/annex-b-terms-and-definitions/t/traceability" text:style-name="Internet_20_link" text:visited-style-name="Visited_20_Internet_20_Link">Traceability</text:a>The SCTM supports review of whether each identified security control has corresponding implementation and assessment information.</text:p>
      <text:p text:style-name="Text_20_body">Within Crucible documentation, an SCTM can reference evidence generated by Crucible without requiring Crucible to own, approve, or authorize the security-control implementation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matrix that records traceable relationships between security controls and the implementation, assessment, finding, remediation, and evidence information associated with those controls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DIDO-controlled term adapted from:</text:p>
      <text:p text:style-name="Text_20_body">National Institute of Standards and Technology definition of Traceability MatrixCommittee on National Security Systems Instruction 4009 definition of Security Requirements Traceability MatrixNational Institute of Standards and Technology Special Publication 800-37 Revision 2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The acronym <text:span text:style-name="Strong_20_Emphasis">SCTM</text:span> means <text:span text:style-name="Strong_20_Emphasis">Security Control Traceability Matrix</text:span>.</text:p>
      <text:p text:style-name="Text_20_body">SCTM is a DIDO-controlled term. NIST and CNSSI sources commonly use the related term <text:span text:style-name="Strong_20_Emphasis">Security Requirements Traceability Matrix (SRTM)</text:span>.</text:p>
      <text:p text:style-name="Text_20_body">An SCTM focuses on security controls and their associated implementation, assessment, and evidence relationships. An SRTM can have a broader focus on security requirements derived from multiple sources.</text:p>
      <text:p text:style-name="Text_20_body">An SCTM does not by itself establish that a control is implemented effectively. The matrix records traceable information that reviewers and assessors use when reaching that determination.</text:p>
      <text:p text:style-name="Text_20_body">An SCTM can support <text:a xlink:type="simple" xlink:href="https://wiki.didosolutions.com/dido/99_annexes/annex-b-terms-and-definitions/r/rmf" text:style-name="Internet_20_link" text:visited-style-name="Visited_20_Internet_20_Link">Risk Management Framework (RMF)</text:a> activities and an <text:a xlink:type="simple" xlink:href="https://wiki.didosolutions.com/dido/99_annexes/annex-b-terms-and-definitions/a/ato" text:style-name="Internet_20_link" text:visited-style-name="Visited_20_Internet_20_Link">Authorization to Operate (ATO)</text:a> decision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n SCTM associates a security control identifier with its implementation description, the deployed system elements that implement the control, the compliance findings produced during assessment, and references to Crucible-generated Evidence Artifact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07:48</meta:creation-date>
    <dc:creator>Generated</dc:creator>
    <dc:date>2026-08-22T17::07:48</dc:date>
    <dc:language>en-US</dc:language>
    <meta:editing-cycles>1</meta:editing-cycles>
    <meta:editing-duration>PT0S</meta:editing-duration>
    <dc:title>dido:99_annexes:annex-b-terms-and-definitions:s:sctm</dc:title>
  </office:meta>
</office:document-meta>
</file>