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s:schema"/><text:bookmark-start text:name="__RefHeading___schema_1"/><text:bookmark-start text:name="schema"/>Schema<text:bookmark-end text:name="__RefHeading___schema_1"/><text:bookmark-end text:name="schema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schema defines the structure, permitted content, relationships, values, and constraints for information in a defined representation context. Schemas organise information so that systems, tools, and people interpret information consistently.</text:p>
      <text:p text:style-name="Text_20_body">Schemas support <text:a xlink:type="simple" xlink:href="https://wiki.didosolutions.com/dido/99_annexes/99_annexes/annex-b-terms-and-definitions/s/semantic" text:style-name="Internet_20_link" text:visited-style-name="Visited_20_Internet_20_Link">semantic</text:a> when their elements, names, value types, relationships, constraints, and documentation preserve traceability to defined domain meaning. A schema constrains representation, but domain meaning comes from the associated vocabulary, <text:a xlink:type="simple" xlink:href="https://wiki.didosolutions.com/dido/99_annexes/99_annexes/annex-b-terms-and-definitions/c/conceptual_model" text:style-name="Internet_20_link" text:visited-style-name="Visited_20_Internet_20_Link">conceptual_model</text:a>, <text:a xlink:type="simple" xlink:href="https://wiki.didosolutions.com/dido/99_annexes/99_annexes/annex-b-terms-and-definitions/o/ontology" text:style-name="Internet_20_link" text:visited-style-name="Visited_20_Internet_20_Link">ontology</text:a>, rules, or other authoritative semantic source.</text:p>
      <text:p text:style-name="Text_20_body">A schema differs from an ontology. A schema focuses on representation structure, permitted content, and validation constraints. An ontology focuses on concepts, relationships, distinctions, and semantic commitments within a defined domain.</text:p>
      <text:p text:style-name="Text_20_body">Schemas appear in many forms, including XML Schema, JSON Schema, <text:a xlink:type="simple" xlink:href="https://wiki.didosolutions.com/dido/99_annexes/99_annexes/annex-b-terms-and-definitions/r/rdf_schema" text:style-name="Internet_20_link" text:visited-style-name="Visited_20_Internet_20_Link">RDF Schema</text:a>, SQL DDL, OpenAPI schemas, Avro schemas, Protobuf schemas, DDS IDL, and message specific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tructured specification of information elements, permitted values, relationships, and constraints for a defined representation contex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data modelling, schema language, software architecture, and information modelling usage; specialised for use in the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schema expresses selected semantic commitments when its information elements, constraints, values, relationships, and documentation preserve traceability to defined domain meaning. A schema does not by itself establish the full meaning of a domai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trade schema defines information elements such as <text:span text:style-name="Source_20_Text">tradeIdentifier</text:span>, <text:span text:style-name="Source_20_Text">counterpartyLEI</text:span>, <text:span text:style-name="Source_20_Text">currencyPair</text:span>, <text:span text:style-name="Source_20_Text">notionalAmount</text:span>, <text:span text:style-name="Source_20_Text">tradeDate</text:span>, and <text:span text:style-name="Source_20_Text">settlementDate</text:span>. The schema constrains representation, while the associated conceptual model and vocabulary define the business meaning of those information elemen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26:05</meta:creation-date>
    <dc:creator>Generated</dc:creator>
    <dc:date>2026-08-23T22::26:05</dc:date>
    <dc:language>en-US</dc:language>
    <meta:editing-cycles>1</meta:editing-cycles>
    <meta:editing-duration>PT0S</meta:editing-duration>
    <dc:title>dido:99_annexes:annex-b-terms-and-definitions:s:schema</dc:title>
  </office:meta>
</office:document-meta>
</file>