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bvm"/><text:bookmark-start text:name="__RefHeading___semantic_business_vocabulary_model_sbvm_1"/><text:bookmark-start text:name="semantic_business_vocabulary_model_sbvm"/>Semantic Business Vocabulary Model (SBVM)<text:bookmark-end text:name="__RefHeading___semantic_business_vocabulary_model_sbvm_1"/><text:bookmark-end text:name="semantic_business_vocabulary_model_sbvm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Semantic Business Vocabulary Model (SBVM) defines the business terms, meanings, relationships, and usage constraints that govern a domain vocabulary. It provides a structured vocabulary foundation for business rules, schemas, models, reports, interfaces, and implementation artefacts.</text:p>
      <text:p text:style-name="Text_20_body">An <text:a xlink:type="simple" xlink:href="https://wiki.didosolutions.com/dido/99_annexes/99_annexes/annex-b-terms-and-definitions/s/sbvm" text:style-name="Internet_20_link" text:visited-style-name="Visited_20_Internet_20_Link">SBVM</text:a> focuses on vocabulary meaning rather than ontology technology. It aligns business terminology with <text:a xlink:type="simple" xlink:href="https://wiki.didosolutions.com/dido/99_annexes/99_annexes/annex-b-terms-and-definitions/s/semantic" text:style-name="Internet_20_link" text:visited-style-name="Visited_20_Internet_20_Link">semantics</text:a>, <text:a xlink:type="simple" xlink:href="https://wiki.didosolutions.com/dido/99_annexes/99_annexes/annex-b-terms-and-definitions/f/fibo" text:style-name="Internet_20_link" text:visited-style-name="Visited_20_Internet_20_Link">FIBO</text:a>, controlled vocabularies, glossaries, taxonomies, <text:a xlink:type="simple" xlink:href="https://wiki.didosolutions.com/dido/99_annexes/99_annexes/annex-b-terms-and-definitions/c/conceptual_model" text:style-name="Internet_20_link" text:visited-style-name="Visited_20_Internet_20_Link">conceptual models</text:a>, schemas, <text:a xlink:type="simple" xlink:href="https://wiki.didosolutions.com/dido/99_annexes/99_annexes/annex-b-terms-and-definitions/o/ontology" text:style-name="Internet_20_link" text:visited-style-name="Visited_20_Internet_20_Link">ontologies</text:a>, and <text:a xlink:type="simple" xlink:href="https://wiki.didosolutions.com/dido/99_annexes/99_annexes/annex-b-terms-and-definitions/o/ontology_language" text:style-name="Internet_20_link" text:visited-style-name="Visited_20_Internet_20_Link">ontology languages</text:a>.</text:p>
      <text:p text:style-name="Text_20_body">In DIDO Solutions work, an SBVM bridges human-readable terminology and formal semantic artefacts. It preserves <text:a xlink:type="simple" xlink:href="https://wiki.didosolutions.com/dido/99_annexes/99_annexes/annex-b-terms-and-definitions/t/traceability" text:style-name="Internet_20_link" text:visited-style-name="Visited_20_Internet_20_Link">traceability</text:a> from business terms to rules, reports, schemas, models, interfaces, and implementation artefac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ructured model of business terms, meanings, relationships, and usage constraints within a defined domai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 usage, informed by terminology practice, semantic modelling practice, and <text:a xlink:type="simple" xlink:href="https://wiki.didosolutions.com/dido/99_annexes/99_annexes/annex-b-terms-and-definitions/f/fibo" text:style-name="Internet_20_link" text:visited-style-name="Visited_20_Internet_20_Link">FIBO</text:a> usage in financial-domain semantic alignment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BVM identifies a DIDO-local vocabulary model concept. An SBVM defines vocabulary meaning before an architecture expresses selected content in schemas, ontologies, <text:a xlink:type="simple" xlink:href="https://wiki.didosolutions.com/dido/99_annexes/99_annexes/annex-b-terms-and-definitions/o/owl" text:style-name="Internet_20_link" text:visited-style-name="Visited_20_Internet_20_Link">OWL</text:a>, or other implementation artefact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SBVM defines <text:span text:style-name="Source_20_Text">trade</text:span>, <text:span text:style-name="Source_20_Text">counterparty</text:span>, <text:span text:style-name="Source_20_Text">settlement date</text:span>, <text:span text:style-name="Source_20_Text">currency pair</text:span>, and <text:span text:style-name="Source_20_Text">notional amount</text:span>, together with the relationships and usage constraints that distinguish those business term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18:29</meta:creation-date>
    <dc:creator>Generated</dc:creator>
    <dc:date>2026-08-23T00::18:29</dc:date>
    <dc:language>en-US</dc:language>
    <meta:editing-cycles>1</meta:editing-cycles>
    <meta:editing-duration>PT0S</meta:editing-duration>
    <dc:title>dido:99_annexes:annex-b-terms-and-definitions:s:sbvm</dc:title>
  </office:meta>
</office:document-meta>
</file>