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s:sbrm"/><text:bookmark-start text:name="__RefHeading___standard_business_report_model_sbrm_1"/><text:bookmark-start text:name="standard_business_report_model_sbrm"/>Standard Business Report Model (SBRM)<text:bookmark-end text:name="__RefHeading___standard_business_report_model_sbrm_1"/><text:bookmark-end text:name="standard_business_report_model_sbrm"/></text:h>
      <text:p text:style-name="Text_20_body"><text:a xlink:type="simple" xlink:href="https://wiki.didosolutions.com/dido/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The Standard Business Report Model (SBRM) is an OMG specification for representing business and regulatory reporting. The OMG SBRM specification provides modelling constructs that apply across modelling and data deployment environments.</text:p>
      <text:p text:style-name="Text_20_body">SBRM supports the formal description of business reports, report structures, report facts, report elements, relationships, constraints, rules, and validation logic. It provides a platform-independent model for report documents and data structures and complements platform-specific reporting technologies such as XBRL.</text:p>
      <text:p text:style-name="Text_20_body">In DIDO Solutions work, SBRM provides useful background for report semantics, report structure, validation, traceability, and machine-processable business reporting.</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model that specifies the structure, mechanics, mathematics, and logic of a business report</text:span></text:p>
      <text:h text:style-name="Heading_20_2" text:outline-level="2"><text:bookmark-start text:name="__RefHeading___source_4"/><text:bookmark-start text:name="source"/>Source<text:bookmark-end text:name="__RefHeading___source_4"/><text:bookmark-end text:name="source"/></text:h>
      <text:p text:style-name="Text_20_body">OMG Standard Business Report Model (SBRM), Version 1.0 Beta 1, specialised for use in the FX Demo Reference Architecture.</text:p>
      <text:h text:style-name="Heading_20_2" text:outline-level="2"><text:bookmark-start text:name="__RefHeading___note_5"/><text:bookmark-start text:name="note"/>Note<text:bookmark-end text:name="__RefHeading___note_5"/><text:bookmark-end text:name="note"/></text:h>
      <text:p text:style-name="Text_20_body">SBRM addresses the formal structure and logic of business reports. It does not replace the domain-specific accounting, financial, legal, or regulatory judgment that determines report content.</text:p>
      <text:h text:style-name="Heading_20_2" text:outline-level="2"><text:bookmark-start text:name="__RefHeading___example_6"/><text:bookmark-start text:name="example"/>Example<text:bookmark-end text:name="__RefHeading___example_6"/><text:bookmark-end text:name="example"/></text:h>
      <text:p text:style-name="Text_20_body">An SBRM-based report model may identify report facts, fact sets, report elements, characteristics, relationships, rules, and validation constraints for a digital financial repor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05:26</meta:creation-date>
    <dc:creator>Generated</dc:creator>
    <dc:date>2026-08-24T09::05:26</dc:date>
    <dc:language>en-US</dc:language>
    <meta:editing-cycles>1</meta:editing-cycles>
    <meta:editing-duration>PT0S</meta:editing-duration>
    <dc:title>dido:99_annexes:annex-b-terms-and-definitions:s:sbrm</dc:title>
  </office:meta>
</office:document-meta>
</file>