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untime_dependency"/><text:bookmark-start text:name="__RefHeading___runtime_dependency_1"/><text:bookmark-start text:name="runtime_dependency"/>Runtime Dependency<text:bookmark-end text:name="__RefHeading___runtime_dependency_1"/><text:bookmark-end text:name="runtime_dependenc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untime Dependency is a <text:a xlink:type="simple" xlink:href="https://wiki.didosolutions.com/dido/99_annexes/annex-b-terms-and-definitions/d/dependency" text:style-name="Internet_20_link" text:visited-style-name="Visited_20_Internet_20_Link">Dependency</text:a> required while a system, service, application, workload, or deployed capability operates.</text:p>
      <text:p text:style-name="Text_20_body">A Runtime Dependency may include software libraries, operating-system services, container runtimes, network services, identity services, storage services, configuration, credentials, data sources, or external application services.</text:p>
      <text:p text:style-name="Text_20_body">Runtime Dependencies influence the availability, security, performance, compatibility, and resilience of the operating system or workload that relies on them.</text:p>
      <text:p text:style-name="Text_20_body">Within Crucible, a Runtime Dependency may be installed in a <text:a xlink:type="simple" xlink:href="https://wiki.didosolutions.com/dido/99_annexes/annex-b-terms-and-definitions/m/machine_image" text:style-name="Internet_20_link" text:visited-style-name="Visited_20_Internet_20_Link">Machine Image</text:a>, supplied by the <text:a xlink:type="simple" xlink:href="https://wiki.didosolutions.com/dido/99_annexes/annex-b-terms-and-definitions/d/deployment_platform" text:style-name="Internet_20_link" text:visited-style-name="Visited_20_Internet_20_Link">Deployment Platform</text:a>, or made available through another controlled service in the <text:a xlink:type="simple" xlink:href="https://wiki.didosolutions.com/dido/99_annexes/annex-b-terms-and-definitions/t/target_environment" text:style-name="Internet_20_link" text:visited-style-name="Visited_20_Internet_20_Link">Target Environ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d/dependency" text:style-name="Internet_20_link" text:visited-style-name="Visited_20_Internet_20_Link">dependency</text:a> is required while a system, service, application, workload, or deployed capability operat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engineering, systems engineering, application deployment, and dependency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Runtime Dependency differs from a <text:a xlink:type="simple" xlink:href="https://wiki.didosolutions.com/dido/99_annexes/annex-b-terms-and-definitions/b/build_dependency" text:style-name="Internet_20_link" text:visited-style-name="Visited_20_Internet_20_Link">Build Dependency</text:a>. A Runtime Dependency supports operation after deployment, while a Build Dependency supports creation or preparation of an artefact.</text:p>
      <text:p text:style-name="Text_20_body">A Runtime Dependency may exist inside the deployed artefact or may be supplied externally by the operating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ed Kubernetes node depends on its container runtime, network services, storage interfaces, identity services, and required operating-system libraries. These resources are Runtime Dependencies because the node requires them during ope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6:40</meta:creation-date>
    <dc:creator>Generated</dc:creator>
    <dc:date>2026-08-24T01::26:40</dc:date>
    <dc:language>en-US</dc:language>
    <meta:editing-cycles>1</meta:editing-cycles>
    <meta:editing-duration>PT0S</meta:editing-duration>
    <dc:title>dido:99_annexes:annex-b-terms-and-definitions:r:runtime_dependency</dc:title>
  </office:meta>
</office:document-meta>
</file>