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b-terms-and-definitions:r:rollback"/><text:bookmark-start text:name="__RefHeading___rollback_1"/><text:bookmark-start text:name="rollback"/>Rollback<text:bookmark-end text:name="__RefHeading___rollback_1"/><text:bookmark-end text:name="rollback"/></text:h>
      <text:p text:style-name="Text_20_body"><text:a xlink:type="simple" xlink:href="https://wiki.didosolutions.com/dido/99_annexes/annex-b-terms-and-definitions/start" text:style-name="Internet_20_link" text:visited-style-name="Visited_20_Internet_20_Link">Go to Terms and Definitions</text:a></text:p>
      <text:h text:style-name="Heading_20_2" text:outline-level="2"><text:bookmark-start text:name="__RefHeading___discussion_2"/><text:bookmark-start text:name="discussion"/>Discussion<text:bookmark-end text:name="__RefHeading___discussion_2"/><text:bookmark-end text:name="discussion"/></text:h>
      <text:p text:style-name="Text_20_body">Rollback is a recovery operation that reverses the effects of an identified change by restoring the affected subject to a previously valid state.</text:p>
      <text:p text:style-name="Text_20_body">The affected subject may include:</text:p>
      <text:p text:style-name="Text_20_body">An <text:a xlink:type="simple" xlink:href="https://wiki.didosolutions.com/dido/99_annexes/annex-b-terms-and-definitions/i/infrastructure_environment" text:style-name="Internet_20_link" text:visited-style-name="Visited_20_Internet_20_Link">Infrastructure Environment</text:a>An <text:a xlink:type="simple" xlink:href="https://wiki.didosolutions.com/dido/99_annexes/annex-b-terms-and-definitions/i/infrastructure_resource" text:style-name="Internet_20_link" text:visited-style-name="Visited_20_Internet_20_Link">Infrastructure Resource</text:a>A <text:a xlink:type="simple" xlink:href="https://wiki.didosolutions.com/dido/99_annexes/annex-b-terms-and-definitions/v/virtual_machine" text:style-name="Internet_20_link" text:visited-style-name="Visited_20_Internet_20_Link">Virtual Machine</text:a>A <text:a xlink:type="simple" xlink:href="https://wiki.didosolutions.com/dido/99_annexes/annex-b-terms-and-definitions/k/kubernetes_cluster" text:style-name="Internet_20_link" text:visited-style-name="Visited_20_Internet_20_Link">Kubernetes Cluster</text:a>A <text:a xlink:type="simple" xlink:href="https://wiki.didosolutions.com/dido/99_annexes/annex-b-terms-and-definitions/c/containerized_workload" text:style-name="Internet_20_link" text:visited-style-name="Visited_20_Internet_20_Link">Containerized Workload</text:a>A <text:a xlink:type="simple" xlink:href="https://wiki.didosolutions.com/dido/99_annexes/annex-b-terms-and-definitions/p/platform_service" text:style-name="Internet_20_link" text:visited-style-name="Visited_20_Internet_20_Link">Platform Service</text:a>An <text:a xlink:type="simple" xlink:href="https://wiki.didosolutions.com/dido/99_annexes/annex-b-terms-and-definitions/i/infrastructure_configuration" text:style-name="Internet_20_link" text:visited-style-name="Visited_20_Internet_20_Link">Infrastructure Configuration</text:a>An <text:a xlink:type="simple" xlink:href="https://wiki.didosolutions.com/dido/99_annexes/annex-b-terms-and-definitions/i/image" text:style-name="Internet_20_link" text:visited-style-name="Visited_20_Internet_20_Link">Image</text:a>A databaseAnother operational subjectThe prior valid state may be identified through:</text:p>
      <text:p text:style-name="Text_20_body">A prior <text:a xlink:type="simple" xlink:href="https://wiki.didosolutions.com/dido/99_annexes/annex-b-terms-and-definitions/r/revision" text:style-name="Internet_20_link" text:visited-style-name="Visited_20_Internet_20_Link">Revision</text:a>A prior <text:a xlink:type="simple" xlink:href="https://wiki.didosolutions.com/dido/99_annexes/annex-b-terms-and-definitions/b/baseline" text:style-name="Internet_20_link" text:visited-style-name="Visited_20_Internet_20_Link">Baseline</text:a>A recorded configurationA checkpointA snapshotA prior <text:a xlink:type="simple" xlink:href="https://wiki.didosolutions.com/dido/99_annexes/annex-b-terms-and-definitions/i/image" text:style-name="Internet_20_link" text:visited-style-name="Visited_20_Internet_20_Link">Image</text:a>Another identified state representationRollback differs from recovery:</text:p>
      <text:p text:style-name="Text_20_body">Rollback restores an identified prior valid state by reversing a changeRecovery restores an acceptable operational condition and may use rollback, repair, replacement, restoration, or another mechanismRollback differs from restoration:</text:p>
      <text:p text:style-name="Text_20_body">Rollback reverses the effects of an identified changeRestoration reconstructs a subject or its information from a preserved representationRollback differs from redeployment:</text:p>
      <text:p text:style-name="Text_20_body">Rollback restores an identified prior stateRedeployment performs a deployment operation again</text:p>
      <text:h text:style-name="Heading_20_2" text:outline-level="2"><text:bookmark-start text:name="__RefHeading___definition_3"/><text:bookmark-start text:name="definition"/>Definition<text:bookmark-end text:name="__RefHeading___definition_3"/><text:bookmark-end text:name="definition"/></text:h>
      <text:p text:style-name="Text_20_body"><text:span text:style-name="Emphasis">recovery operation that reverses the effects of an identified change by restoring the affected subject to an identified prior valid state</text:span></text:p>
      <text:h text:style-name="Heading_20_2" text:outline-level="2"><text:bookmark-start text:name="__RefHeading___source_4"/><text:bookmark-start text:name="source"/>Source<text:bookmark-end text:name="__RefHeading___source_4"/><text:bookmark-end text:name="source"/></text:h>
      <text:p text:style-name="Text_20_body">Dido Solutions, Inc. and Jackrabbit Consulting, Inc.</text:p>
      <text:h text:style-name="Heading_20_2" text:outline-level="2"><text:bookmark-start text:name="__RefHeading___note_5"/><text:bookmark-start text:name="note"/>Note<text:bookmark-end text:name="__RefHeading___note_5"/><text:bookmark-end text:name="note"/></text:h>
      <text:p text:style-name="Text_20_body">Rollback does not necessarily:</text:p>
      <text:p text:style-name="Text_20_body">Restore external stateRestore information modified outside the controlled changeReverse irreversible operationsRecover all dependent subjectsOccur automatically after a failureApplicable requirements should identify:</text:p>
      <text:p text:style-name="Text_20_body">The affected subjectThe change being reversedThe prior valid stateThe rollback initiation conditionThe rollback resultState that cannot be reversedRequired <text:a xlink:type="simple" xlink:href="https://wiki.didosolutions.com/dido/99_annexes/annex-b-terms-and-definitions/e/evidence" text:style-name="Internet_20_link" text:visited-style-name="Visited_20_Internet_20_Link">Evidence</text:a></text:p>
      <text:h text:style-name="Heading_20_2" text:outline-level="2"><text:bookmark-start text:name="__RefHeading___example_6"/><text:bookmark-start text:name="example"/>Example<text:bookmark-end text:name="__RefHeading___example_6"/><text:bookmark-end text:name="example"/></text:h>
      <text:p text:style-name="Text_20_body">After an unsuccessful configuration change, Crucible performs Rollback by restoring the affected Infrastructure Environment to the identified Infrastructure Configuration Revision used before the change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6::06:26</meta:creation-date>
    <dc:creator>Generated</dc:creator>
    <dc:date>2026-08-22T16::06:26</dc:date>
    <dc:language>en-US</dc:language>
    <meta:editing-cycles>1</meta:editing-cycles>
    <meta:editing-duration>PT0S</meta:editing-duration>
    <dc:title>dido:99_annexes:annex-b-terms-and-definitions:r:rollback</dc:title>
  </office:meta>
</office:document-meta>
</file>