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ole"/><text:bookmark-start text:name="__RefHeading___role_1"/><text:bookmark-start text:name="role"/>Role<text:bookmark-end text:name="__RefHeading___role_1"/><text:bookmark-end text:name="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ole is a named set of responsibilities, permissions, and expected behaviors assignable to an <text:a xlink:type="simple" xlink:href="https://wiki.didosolutions.com/dido/99_annexes/annex-b-terms-and-definitions/a/actor" text:style-name="Internet_20_link" text:visited-style-name="Visited_20_Internet_20_Link">Actor</text:a> within a defined context.</text:p>
      <text:p text:style-name="Text_20_body">An Actor can include:</text:p>
      <text:p text:style-name="Text_20_body">A personA <text:a xlink:type="simple" xlink:href="https://wiki.didosolutions.com/dido/99_annexes/annex-b-terms-and-definitions/u/user" text:style-name="Internet_20_link" text:visited-style-name="Visited_20_Internet_20_Link">User</text:a>An <text:a xlink:type="simple" xlink:href="https://wiki.didosolutions.com/dido/99_annexes/annex-b-terms-and-definitions/o/organization" text:style-name="Internet_20_link" text:visited-style-name="Visited_20_Internet_20_Link">Organization</text:a>An organizational unitA systemA serviceA <text:a xlink:type="simple" xlink:href="https://wiki.didosolutions.com/dido/99_annexes/annex-b-terms-and-definitions/n/node" text:style-name="Internet_20_link" text:visited-style-name="Visited_20_Internet_20_Link">Node</text:a>Another participant capable of performing assigned responsibilitiesA Role can establish:</text:p>
      <text:p text:style-name="Text_20_body">ResponsibilitiesPermitted actionsProhibited actionsRequired actionsDecision rightsAccess permissionsApproval authorityAccountabilitySeparation-of-duty constraintsQualification requirementsApplicable <text:a xlink:type="simple" xlink:href="https://wiki.didosolutions.com/dido/99_annexes/annex-b-terms-and-definitions/p/policy" text:style-name="Internet_20_link" text:visited-style-name="Visited_20_Internet_20_Link">Policies</text:a>Applicable <text:a xlink:type="simple" xlink:href="https://wiki.didosolutions.com/dido/99_annexes/annex-b-terms-and-definitions/g/governance_policy" text:style-name="Internet_20_link" text:visited-style-name="Visited_20_Internet_20_Link">Governance Policies</text:a>A Role can identify:</text:p>
      <text:p text:style-name="Text_20_body">Its identityIts nameIts descriptionIts responsibilitiesIts permissionsIts constraintsIts applicable contextIts applicable <text:a xlink:type="simple" xlink:href="https://wiki.didosolutions.com/dido/99_annexes/annex-b-terms-and-definitions/g/governance_domain" text:style-name="Internet_20_link" text:visited-style-name="Visited_20_Internet_20_Link">Governance Domains</text:a>Its assigning authorityIts eligible Actor typesIts qualification requirementsIts incompatible RolesIts delegation rulesIts effective timeIts expiration timeIts <text:a xlink:type="simple" xlink:href="https://wiki.didosolutions.com/dido/99_annexes/annex-b-terms-and-definitions/p/provenance" text:style-name="Internet_20_link" text:visited-style-name="Visited_20_Internet_20_Link">Provenance</text:a>Its 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named set of responsibilities, permissions, and expected behaviors assignable to an <text:a xlink:type="simple" xlink:href="https://wiki.didosolutions.com/dido/99_annexes/annex-b-terms-and-definitions/a/actor" text:style-name="Internet_20_link" text:visited-style-name="Visited_20_Internet_20_Link">Actor</text:a> within a defined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:</text:p>
      <text:p text:style-name="Text_20_body">DIDO Reference ArchitectureDIDO Reference Implementation Conceptual ModelDIDO-TE draft Requirements Register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Role differs from an <text:a xlink:type="simple" xlink:href="https://wiki.didosolutions.com/dido/99_annexes/annex-b-terms-and-definitions/a/actor" text:style-name="Internet_20_link" text:visited-style-name="Visited_20_Internet_20_Link">Actor</text:a>:</text:p>
      <text:p text:style-name="Text_20_body">A Role specifies responsibilities, permissions, and expected behaviorsAn Actor performs or assumes the RoleA Role differs from a <text:a xlink:type="simple" xlink:href="https://wiki.didosolutions.com/dido/99_annexes/annex-b-terms-and-definitions/u/user" text:style-name="Internet_20_link" text:visited-style-name="Visited_20_Internet_20_Link">User</text:a>:</text:p>
      <text:p text:style-name="Text_20_body">A Role identifies responsibilities, permissions, and expected behaviorsA User identifies a person, Organization, or system that interacts with or uses a system, service, or ResourceA User can act in multiple Roles. Multiple Users can act in the same Role.</text:p>
      <text:p text:style-name="Text_20_body">A Role differs from an organizational position:</text:p>
      <text:p text:style-name="Text_20_body">A Role specifies responsibilities and behavior within a contextAn organizational position identifies a place within an organizational structureAn organizational position can receive one or more Roles.</text:p>
      <text:p text:style-name="Text_20_body">Assigning a Role to an Actor does not necessarily grant every permission associated with the Role. The assignment must satisfy the applicable authorization, qualification, scope, time, and Governance Policy constraints.</text:p>
      <text:p text:style-name="Text_20_body">A Role can apply at multiple architectural levels. For example:</text:p>
      <text:p text:style-name="Text_20_body">A person can perform a Test Operator RoleA Node can perform a Validation RoleAn Organization can perform a Governing Authority RoleA service can perform an Evidence Collection RoleA Role does not determine its implementation. Different Actors can realize the same Role through different technologies, processes, or organizational arrangements.</text:p>
      <text:p text:style-name="Text_20_body">A Role assignment should preserve:</text:p>
      <text:p text:style-name="Text_20_body">The assigned ActorThe assigned RoleThe assigning AuthorityThe applicable scopeThe effective timeThe expiration timeThe applicable constraintsThe applicable ProvenanceThe applicable Traceability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IDO-TE defines the following Roles:</text:p>
      <text:p text:style-name="Text_20_body">Test AdministratorTest DesignerTest OperatorEvaluatorEvidence CustodianBaseline ManagerApproval AuthorityA User acting in the Test Operator Role can initiate an approved <text:a xlink:type="simple" xlink:href="https://wiki.didosolutions.com/dido/99_annexes/annex-b-terms-and-definitions/t/test_run" text:style-name="Internet_20_link" text:visited-style-name="Visited_20_Internet_20_Link">Test Run</text:a>.</text:p>
      <text:p text:style-name="Text_20_body">A User acting in the Evaluator Role can review the resulting <text:a xlink:type="simple" xlink:href="https://wiki.didosolutions.com/dido/99_annexes/annex-b-terms-and-definitions/t/test_result" text:style-name="Internet_20_link" text:visited-style-name="Visited_20_Internet_20_Link">Test Results</text:a> and supporting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A User acting in the Approval Authority Role can make the applicable <text:a xlink:type="simple" xlink:href="https://wiki.didosolutions.com/dido/99_annexes/annex-b-terms-and-definitions/v/validation_decision" text:style-name="Internet_20_link" text:visited-style-name="Visited_20_Internet_20_Link">Validation Decision</text:a>.</text:p>
      <text:p text:style-name="Text_20_body">The Roles remain distinct even when one User receives more than one Role, subject to the applicable separation-of-duty constrai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2:39</meta:creation-date>
    <dc:creator>Generated</dc:creator>
    <dc:date>2026-08-22T18::02:39</dc:date>
    <dc:language>en-US</dc:language>
    <meta:editing-cycles>1</meta:editing-cycles>
    <meta:editing-duration>PT0S</meta:editing-duration>
    <dc:title>dido:99_annexes:annex-b-terms-and-definitions:r:role</dc:title>
  </office:meta>
</office:document-meta>
</file>