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hel"/><text:bookmark-start text:name="__RefHeading___red_hat_enterprise_linux_rhel_1"/><text:bookmark-start text:name="red_hat_enterprise_linux_rhel"/>Red Hat Enterprise Linux (RHEL)<text:bookmark-end text:name="__RefHeading___red_hat_enterprise_linux_rhel_1"/><text:bookmark-end text:name="red_hat_enterprise_linux_rhe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ed Hat Enterprise Linux (RHEL) is an enterprise Linux operating-system distribution produced and supported by Red Hat.</text:p>
      <text:p text:style-name="Text_20_body">RHEL provides an operating-system foundation for physical machines, virtual machines, cloud instances, containers, development environments, and production platforms. Organizations commonly use <text:a xlink:type="simple" xlink:href="#dido:99_annexes:annex-b-terms-and-definitions:r:rhel" text:style-name="Local_20_link" text:visited-style-name="Visited_20_Local_20_Link">Red Hat Enterprise Linux (RHEL)</text:a> in enterprise, regulated, and high-assurance environments that require controlled releases, security updates, lifecycle support, and vendor support.</text:p>
      <text:p text:style-name="Text_20_body">A number following RHEL identifies the applicable major version family. For example, <text:span text:style-name="Strong_20_Emphasis">RHEL 9</text:span> identifies the Red Hat Enterprise Linux major version 9 family. A further number may identify a minor release within that family.</text:p>
      <text:p text:style-name="Text_20_body">Within Crucible, RHEL may provide the operating system for a <text:a xlink:type="simple" xlink:href="https://wiki.didosolutions.com/dido/99_annexes/annex-b-terms-and-definitions/b/base_image" text:style-name="Internet_20_link" text:visited-style-name="Visited_20_Internet_20_Link">Base Image</text:a>, <text:a xlink:type="simple" xlink:href="https://wiki.didosolutions.com/dido/99_annexes/annex-b-terms-and-definitions/g/guest_image" text:style-name="Internet_20_link" text:visited-style-name="Visited_20_Internet_20_Link">Guest Image</text:a>, <text:a xlink:type="simple" xlink:href="https://wiki.didosolutions.com/dido/99_annexes/annex-b-terms-and-definitions/h/hardened_image" text:style-name="Internet_20_link" text:visited-style-name="Visited_20_Internet_20_Link">Hardened Image</text:a>, or <text:a xlink:type="simple" xlink:href="https://wiki.didosolutions.com/dido/99_annexes/annex-b-terms-and-definitions/c/capability_image" text:style-name="Internet_20_link" text:visited-style-name="Visited_20_Internet_20_Link">Capability Imag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nterprise Linux operating-system distribution produced and supported by Red Ha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Red Hat product terminology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cronym <text:span text:style-name="Strong_20_Emphasis">RHEL</text:span> identifies Red Hat Enterprise Linux. A number following the acronym identifies the major version family.</text:p>
      <text:p text:style-name="Text_20_body">For example:</text:p>
      <text:p text:style-name="Text_20_body"><text:span text:style-name="Strong_20_Emphasis">RHEL 9</text:span> identifies major version 9<text:span text:style-name="Strong_20_Emphasis">RHEL 9.4</text:span> identifies minor release 9.4 within the RHEL 9 familyA reference to RHEL 9 does not necessarily identify a specific minor release. A reproducible build should identify and record the exact release and associated installation media or package sources us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Baseline identifies <text:a xlink:type="simple" xlink:href="#dido:99_annexes:annex-b-terms-and-definitions:r:rhel" text:style-name="Local_20_link" text:visited-style-name="Visited_20_Local_20_Link">Red Hat Enterprise Linux (RHEL)</text:a> 9 as the operating-system family and pins the specific installation medium, package repositories, and source revisions used to produce the Machine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0:24</meta:creation-date>
    <dc:creator>Generated</dc:creator>
    <dc:date>2026-08-23T23::30:24</dc:date>
    <dc:language>en-US</dc:language>
    <meta:editing-cycles>1</meta:editing-cycles>
    <meta:editing-duration>PT0S</meta:editing-duration>
    <dc:title>dido:99_annexes:annex-b-terms-and-definitions:r:rhel</dc:title>
  </office:meta>
</office:document-meta>
</file>