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fp"/><text:bookmark-start text:name="__RefHeading___request_for_proposal_rfp_1"/><text:bookmark-start text:name="request_for_proposal_rfp"/>Request for Proposal (RFP)<text:bookmark-end text:name="__RefHeading___request_for_proposal_rfp_1"/><text:bookmark-end text:name="request_for_proposal_rfp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quest for Proposal (RFP) is an OMG adoption-process document. An RFP requests OMG members to submit proposals for a specification to an OMG Technology Committee. The RFP identifies the scope, requirements, submission instructions, intellectual property terms, evaluation criteria, and timetable for the requested proposals.</text:p>
      <text:p text:style-name="Text_20_body">In the SIP-RA context, the RFP requests proposals for a Structured Information Processing Reference Architecture specific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a document requesting OMG members to submit proposals to an OMG Technology Committee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OMG process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RFP differs from a Request for Information (RFI). An RFP seeks proposals for possible adoption as an OMG specification. An RFI seeks information about a technology area and does not itself request a specification submission for adop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Structured Information Processing Reference Architecture (SIP-RA) Request for Proposal requests OMG members to submit proposals for a SIP-RA specific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4:36</meta:creation-date>
    <dc:creator>Generated</dc:creator>
    <dc:date>2026-08-22T19::54:36</dc:date>
    <dc:language>en-US</dc:language>
    <meta:editing-cycles>1</meta:editing-cycles>
    <meta:editing-duration>PT0S</meta:editing-duration>
    <dc:title>dido:99_annexes:annex-b-terms-and-definitions:r:rfp</dc:title>
  </office:meta>
</office:document-meta>
</file>