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fi"/><text:bookmark-start text:name="__RefHeading___request_for_information_rfi_1"/><text:bookmark-start text:name="request_for_information_rfi"/>Request for Information (RFI)<text:bookmark-end text:name="__RefHeading___request_for_information_rfi_1"/><text:bookmark-end text:name="request_for_information_rfi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Request for Information (RFI) is an OMG information-gathering document. An RFI requests information from industry, academia, and other interested parties about a particular technology area. An OMG Technology Committee subgroup uses the responses to understand current practices, technologies, requirements, risks, adoption readiness, and possible areas for future standardis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a general request to industry, academia, and other interested parties to submit information about a particular technology area to an OMG Technology Committee subgroup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OMG process terminolog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RFI gathers information. An RFP requests proposals from OMG members for possible adoption as an OMG specific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OMG subgroup issues an RFI when it needs information about an emerging technology area before deciding whether to develop an RFP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19:09</meta:creation-date>
    <dc:creator>Generated</dc:creator>
    <dc:date>2026-08-24T05::19:09</dc:date>
    <dc:language>en-US</dc:language>
    <meta:editing-cycles>1</meta:editing-cycles>
    <meta:editing-duration>PT0S</meta:editing-duration>
    <dc:title>dido:99_annexes:annex-b-terms-and-definitions:r:rfi</dc:title>
  </office:meta>
</office:document-meta>
</file>