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evision_history"/><text:bookmark-start text:name="__RefHeading___revision_history_1"/><text:bookmark-start text:name="revision_history"/>Revision History<text:bookmark-end text:name="__RefHeading___revision_history_1"/><text:bookmark-end text:name="revision_history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Revision History identifies the <text:a xlink:type="simple" xlink:href="https://wiki.didosolutions.com/dido/99_annexes/annex-b-terms-and-definitions/r/revision" text:style-name="Internet_20_link" text:visited-style-name="Visited_20_Internet_20_Link">Revisions</text:a> of an <text:a xlink:type="simple" xlink:href="https://wiki.didosolutions.com/dido/99_annexes/annex-b-terms-and-definitions/a/artifact" text:style-name="Internet_20_link" text:visited-style-name="Visited_20_Internet_20_Link">Artifact</text:a> and the relationships that order those Revisions over time.</text:p>
      <text:p text:style-name="Text_20_body">A Revision History may identify:</text:p>
      <text:p text:style-name="Text_20_body">Each RevisionThe content associated with each RevisionThe immediately preceding RevisionThe immediately succeeding RevisionBranching relationshipsMerging relationshipsChange authorsChange timestampsChange descriptionsApproval or release statesThe applicable requirements determine the required Revision History content.</text:p>
      <text:p text:style-name="Text_20_body">A Revision History allows an actor or process to:</text:p>
      <text:p text:style-name="Text_20_body">Distinguish Artifact statesDetermine the order of RevisionsIdentify a preceding RevisionCompare RevisionsRetrieve an identified RevisionReconstruct an earlier Artifact stateDetermine how an Artifact changed over timeA Revision History differs from a Revision:</text:p>
      <text:p text:style-name="Text_20_body">A Revision identifies one distinguishable Artifact stateA Revision History identifies multiple Revisions and the relationships among them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history identifying the revisions of an artifact and the relationships that order those revisions over tim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Revision History may be linear or may include branches and merges.</text:p>
      <text:p text:style-name="Text_20_body">A Revision History does not by itself establish:</text:p>
      <text:p text:style-name="Text_20_body">Approval of a RevisionRelease of a RevisionAuthorization to deploy a RevisionRequired retention periodsThe reason a Revision was accepted or rejectedSeparate governance and lifecycle controls establish those condition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Revision History of an Infrastructure Configuration identifies Revisions 1, 2, and 3 and records that Revision 2 succeeds Revision 1 and Revision 3 succeeds Revision 2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15:38</meta:creation-date>
    <dc:creator>Generated</dc:creator>
    <dc:date>2026-08-24T01::15:38</dc:date>
    <dc:language>en-US</dc:language>
    <meta:editing-cycles>1</meta:editing-cycles>
    <meta:editing-duration>PT0S</meta:editing-duration>
    <dc:title>dido:99_annexes:annex-b-terms-and-definitions:r:revision_history</dc:title>
  </office:meta>
</office:document-meta>
</file>