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vision"/><text:bookmark-start text:name="__RefHeading___revision_1"/><text:bookmark-start text:name="revision"/>Revision<text:bookmark-end text:name="__RefHeading___revision_1"/><text:bookmark-end text:name="revision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evision is an identifiable state of an <text:a xlink:type="simple" xlink:href="https://wiki.didosolutions.com/dido/99_annexes/annex-b-terms-and-definitions/a/artifact" text:style-name="Internet_20_link" text:visited-style-name="Visited_20_Internet_20_Link">Artifact</text:a> that results from one or more changes.</text:p>
      <text:p text:style-name="Text_20_body">A Revision allows an actor or process to distinguish a particular Artifact state from earlier or later states of the same Artifact.</text:p>
      <text:p text:style-name="Text_20_body">A Revision may apply to:</text:p>
      <text:p text:style-name="Text_20_body">Source codeDocumentationModelsSchemasPolicies<text:a xlink:type="simple" xlink:href="https://wiki.didosolutions.com/dido/99_annexes/annex-b-terms-and-definitions/i/infrastructure_configuration" text:style-name="Internet_20_link" text:visited-style-name="Visited_20_Internet_20_Link">Infrastructure Configurations</text:a><text:a xlink:type="simple" xlink:href="https://wiki.didosolutions.com/dido/99_annexes/annex-b-terms-and-definitions/i/infrastructure_blueprint" text:style-name="Internet_20_link" text:visited-style-name="Visited_20_Internet_20_Link">Infrastructure Blueprints</text:a><text:a xlink:type="simple" xlink:href="https://wiki.didosolutions.com/dido/99_annexes/annex-b-terms-and-definitions/b/baseline" text:style-name="Internet_20_link" text:visited-style-name="Visited_20_Internet_20_Link">Baselines</text:a><text:a xlink:type="simple" xlink:href="https://wiki.didosolutions.com/dido/99_annexes/annex-b-terms-and-definitions/m/machine_image" text:style-name="Internet_20_link" text:visited-style-name="Visited_20_Internet_20_Link">Machine Images</text:a>Build specificationsDeployment specificationsA Revision may include or reference:</text:p>
      <text:p text:style-name="Text_20_body">A revision identifierThe Artifact content associated with the RevisionThe preceding RevisionThe change authorThe change timestampA description of the changeThe applicable approval or release stateThe applicable requirements determine which information must accompany a Revision.</text:p>
      <text:p text:style-name="Text_20_body">A Revision differs from a version:</text:p>
      <text:p text:style-name="Text_20_body">A Revision identifies a distinguishable Artifact state produced through changeA version may identify a Revision selected, labeled, packaged, or released for a defined purposeA project may use the terms interchangeably when its governing conventions explicitly define them that wa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able state of an artifact resulting from one or more chang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reation of a Revision does not by itself establish that the Revision is:</text:p>
      <text:p text:style-name="Text_20_body">ApprovedReleasedDeployedAuthoritativeCompliantSuitable for a specified purposeSeparate requirements or governance decisions establish those characteristics.</text:p>
      <text:p text:style-name="Text_20_body">A <text:a xlink:type="simple" xlink:href="https://wiki.didosolutions.com/dido/99_annexes/annex-b-terms-and-definitions/v/version_control_system" text:style-name="Internet_20_link" text:visited-style-name="Visited_20_Internet_20_Link">Version Control System</text:a> may assign and manage Revision identifier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hange to an Infrastructure Configuration produces a new Revision with an identifier that distinguishes the changed configuration from its preceding stat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6:05</meta:creation-date>
    <dc:creator>Generated</dc:creator>
    <dc:date>2026-08-24T05::56:05</dc:date>
    <dc:language>en-US</dc:language>
    <meta:editing-cycles>1</meta:editing-cycles>
    <meta:editing-duration>PT0S</meta:editing-duration>
    <dc:title>dido:99_annexes:annex-b-terms-and-definitions:r:revision</dc:title>
  </office:meta>
</office:document-meta>
</file>