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r:retirement"/><text:bookmark-start text:name="__RefHeading___retirement_1"/><text:bookmark-start text:name="retirement"/>Retirement<text:bookmark-end text:name="__RefHeading___retirement_1"/><text:bookmark-end text:name="retirement"/></text:h>
      <text:p text:style-name="Text_20_body"><text:a xlink:type="simple" xlink:href="https://wiki.didosolutions.com/dido/99_annexes/annex-b-terms-and-definitions/start" text:style-name="Internet_20_link" text:visited-style-name="Visited_20_Internet_20_Link">Go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Retirement is a <text:a xlink:type="simple" xlink:href="https://wiki.didosolutions.com/dido/99_annexes/annex-b-terms-and-definitions/l/lifecycle" text:style-name="Internet_20_link" text:visited-style-name="Visited_20_Internet_20_Link">Lifecycle</text:a> transition that ends the authorized operational use of a subject.</text:p>
      <text:p text:style-name="Text_20_body">The retired subject may include:</text:p>
      <text:p text:style-name="Text_20_body">An <text:a xlink:type="simple" xlink:href="https://wiki.didosolutions.com/dido/99_annexes/annex-b-terms-and-definitions/i/infrastructure_environment" text:style-name="Internet_20_link" text:visited-style-name="Visited_20_Internet_20_Link">Infrastructure Environment</text:a>A serviceA software componentA platformA <text:a xlink:type="simple" xlink:href="https://wiki.didosolutions.com/dido/99_annexes/annex-b-terms-and-definitions/m/machine_image" text:style-name="Internet_20_link" text:visited-style-name="Visited_20_Internet_20_Link">Machine Image</text:a>An <text:a xlink:type="simple" xlink:href="https://wiki.didosolutions.com/dido/99_annexes/annex-b-terms-and-definitions/i/infrastructure_configuration" text:style-name="Internet_20_link" text:visited-style-name="Visited_20_Internet_20_Link">Infrastructure Configuration</text:a>An <text:a xlink:type="simple" xlink:href="https://wiki.didosolutions.com/dido/99_annexes/annex-b-terms-and-definitions/i/infrastructure_blueprint" text:style-name="Internet_20_link" text:visited-style-name="Visited_20_Internet_20_Link">Infrastructure Blueprint</text:a>A <text:a xlink:type="simple" xlink:href="https://wiki.didosolutions.com/dido/99_annexes/annex-b-terms-and-definitions/b/baseline" text:style-name="Internet_20_link" text:visited-style-name="Visited_20_Internet_20_Link">Baseline</text:a>An <text:a xlink:type="simple" xlink:href="https://wiki.didosolutions.com/dido/99_annexes/annex-b-terms-and-definitions/a/artifact" text:style-name="Internet_20_link" text:visited-style-name="Visited_20_Internet_20_Link">Artifact</text:a>A resourceA system capabilityRetirement removes the subject from authorized operational use while preserving or disposing of associated resources, information, and records according to applicable requirements.</text:p>
      <text:p text:style-name="Text_20_body">Retirement activities may include:</text:p>
      <text:p text:style-name="Text_20_body">Preventing new operational useTerminating active servicesRemoving the subject from deployment selectionRevoking access and credentialsReleasing or transferring infrastructure resourcesPreserving required recordsArchiving required ArtifactsRecording the final operational stateRecording the Retirement decisionIdentifying a replacement or successorSanitizing or disposing of storage mediaUpdating dependent configurations and referencesRetirement differs from decommissioning:</text:p>
      <text:p text:style-name="Text_20_body">Retirement ends the authorized operational use of a subjectDecommissioning performs the technical and administrative activities that remove the subject or its resources from serviceRetirement may initiate decommissioning, but the two activities do not need to occur at the same time.</text:p>
      <text:p text:style-name="Text_20_body">Retirement also differs from deletion:</text:p>
      <text:p text:style-name="Text_20_body">Retirement changes the authorized Lifecycle state of the subjectDeletion removes information or an ArtifactA retired subject or its associated records may remain preserved and retrievable.</text:p>
      <text:p text:style-name="Text_20_body">Retirement differs from supersession:</text:p>
      <text:p text:style-name="Text_20_body">Retirement ends authorized operational useSupersession designates another subject or Revision as the applicable successorA subject may be retired without a successor, or superseded before its Retirement activities are complet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ext:a xlink:type="simple" xlink:href="https://wiki.didosolutions.com/dido/99_annexes/annex-b-terms-and-definitions/l/lifecycle" text:style-name="Internet_20_link" text:visited-style-name="Visited_20_Internet_20_Link">lifecycle</text:a> transition that ends the authorized operational use of a subject</text:span></text:p>
      <text:h text:style-name="Heading_20_2" text:outline-level="2"><text:bookmark-start text:name="__RefHeading___source_4"/><text:bookmark-start text:name="source"/>Source<text:bookmark-end text:name="__RefHeading___source_4"/><text:bookmark-end text:name="source"/></text:h>
      <text:p text:style-name="Text_20_body">Dido Solutions, Inc. and Jackrabbit Consulting, Inc.</text:p>
      <text:h text:style-name="Heading_20_2" text:outline-level="2"><text:bookmark-start text:name="__RefHeading___note_5"/><text:bookmark-start text:name="note"/>Note<text:bookmark-end text:name="__RefHeading___note_5"/><text:bookmark-end text:name="note"/></text:h>
      <text:p text:style-name="Text_20_body">Retirement does not by itself require immediate destruction or deletion of the retired subject or its associated records.</text:p>
      <text:p text:style-name="Text_20_body">Applicable requirements determine:</text:p>
      <text:p text:style-name="Text_20_body">The authority permitted to approve RetirementThe conditions that initiate RetirementThe effective Retirement dateThe operational activities that must ceaseThe resources that must be released, transferred, retained, or disposed ofThe records and <text:a xlink:type="simple" xlink:href="https://wiki.didosolutions.com/dido/99_annexes/annex-b-terms-and-definitions/e/evidence" text:style-name="Internet_20_link" text:visited-style-name="Visited_20_Internet_20_Link">Evidence</text:a> that must be preservedThe applicable retention periodThe required data sanitizationThe treatment of dependent subjectsThe designation of a successorThe completion criteria for decommissioningA retired subject may remain available for:</text:p>
      <text:p text:style-name="Text_20_body">AuditHistorical referenceReproduction of prior resultsLegal or regulatory retentionIncident investigationRecovery of required recordsRetirement does not establish that all resources associated with the subject have been decommissioned unless the applicable Retirement criteria require and verify that result.</text:p>
      <text:h text:style-name="Heading_20_2" text:outline-level="2"><text:bookmark-start text:name="__RefHeading___example_6"/><text:bookmark-start text:name="example"/>Example<text:bookmark-end text:name="__RefHeading___example_6"/><text:bookmark-end text:name="example"/></text:h>
      <text:p text:style-name="Text_20_body">An Infrastructure Environment enters Retirement when its authorization for operational use ends. The Retirement process prevents further deployment to the environment, terminates its active services, revokes its credentials, releases or transfers its infrastructure resources, preserves the required configuration and operational records, and records the final disposition of the environmen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0::28:32</meta:creation-date>
    <dc:creator>Generated</dc:creator>
    <dc:date>2026-08-23T20::28:32</dc:date>
    <dc:language>en-US</dc:language>
    <meta:editing-cycles>1</meta:editing-cycles>
    <meta:editing-duration>PT0S</meta:editing-duration>
    <dc:title>dido:99_annexes:annex-b-terms-and-definitions:r:retirement</dc:title>
  </office:meta>
</office:document-meta>
</file>