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r:responder_role"/><text:bookmark-start text:name="__RefHeading___responder_role_1"/><text:bookmark-start text:name="responder_role"/>Responder Role<text:bookmark-end text:name="__RefHeading___responder_role_1"/><text:bookmark-end text:name="responder_role"/></text:h>
      <text:p text:style-name="Text_20_body"><text:a xlink:type="simple" xlink:href="https://wiki.didosolutions.com/dido/99_annexes/annex-b-terms-and-definitions/r/start" text:style-name="Internet_20_link" text:visited-style-name="Visited_20_Internet_20_Link">Return to R Term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Responder Role identifies a Logical Node's responsibility for receiving a request and producing a response or outcome.</text:p>
      <text:p text:style-name="Text_20_body">The Responder Role supports request/response interaction without prescribing a technology, protocol, or execution model. The Logical Architecture identifies the request, the response, the Logical Data Structure Definitions, the participating Logical Nodes, the Runtime Plane, and the traceability expectations.</text:p>
      <text:p text:style-name="Text_20_body">A Logical Node performing a Responder Role applies its assigned logical responsibility to the request and produces a response, decision, acknowledgement, result, or error outcom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mmunication Role responsible for responding to a request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Communication Endpoint and Node Role from Part 1, Sections 7.6 and 7.4; generalised from request/response, control, policy, and service-interaction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Responder Role does not require REST, RPC, blocking calls, or direct service invoca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logical Policy Evaluation Node performs a Responder Role when it receives a release-evaluation request and returns a policy decision.</text:p>
      <text:p text:style-name="Horizontal_20_Line"/>
      <text:p text:style-name="Text_20_body"><text:a xlink:type="simple" xlink:href="https://wiki.didosolutions.com/dido/99_annexes/annex-b-terms-and-definitions/r/start" text:style-name="Internet_20_link" text:visited-style-name="Visited_20_Internet_20_Link">Return to T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15:52</meta:creation-date>
    <dc:creator>Generated</dc:creator>
    <dc:date>2026-08-24T05::15:52</dc:date>
    <dc:language>en-US</dc:language>
    <meta:editing-cycles>1</meta:editing-cycles>
    <meta:editing-duration>PT0S</meta:editing-duration>
    <dc:title>dido:99_annexes:annex-b-terms-and-definitions:r:responder_role</dc:title>
  </office:meta>
</office:document-meta>
</file>