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source_consumption"/><text:bookmark-start text:name="__RefHeading___resource_consumption_1"/><text:bookmark-start text:name="resource_consumption"/>Resource Consumption<text:bookmark-end text:name="__RefHeading___resource_consumption_1"/><text:bookmark-end text:name="resource_consum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source Consumption is an <text:a xlink:type="simple" xlink:href="https://wiki.didosolutions.com/dido/99_annexes/annex-b-terms-and-definitions/e/evaluation_characteristic" text:style-name="Internet_20_link" text:visited-style-name="Visited_20_Internet_20_Link">Evaluation Characteristic</text:a> concerning the amount of one or more <text:a xlink:type="simple" xlink:href="https://wiki.didosolutions.com/dido/99_annexes/annex-b-terms-and-definitions/r/resource" text:style-name="Internet_20_link" text:visited-style-name="Visited_20_Internet_20_Link">Resources</text:a> used by a subject while performing specified activities under specified conditions.</text:p>
      <text:p text:style-name="Text_20_body">Resource Consumption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hardware componentA processA <text:a xlink:type="simple" xlink:href="https://wiki.didosolutions.com/dido/99_annexes/annex-b-terms-and-definitions/t/test_run" text:style-name="Internet_20_link" text:visited-style-name="Visited_20_Internet_20_Link">Test Run</text:a>Another subject using ResourcesResources subject to measurement can include:</text:p>
      <text:p text:style-name="Text_20_body">Processor capacityMemoryStorageNetwork capacityEnergyExecution FacilitiesDeployment TargetsOperational ResourcesHuman effortTimeAnother Resource established by the <text:a xlink:type="simple" xlink:href="https://wiki.didosolutions.com/dido/99_annexes/annex-b-terms-and-definitions/a/acceptance_criteria" text:style-name="Internet_20_link" text:visited-style-name="Visited_20_Internet_20_Link">Acceptance Criteria</text:a>Resource Consumption can identify:</text:p>
      <text:p text:style-name="Text_20_body">The evaluated subjectThe measured ResourceThe specified activityThe applicable workloadThe applicable <text:a xlink:type="simple" xlink:href="https://wiki.didosolutions.com/dido/99_annexes/annex-b-terms-and-definitions/t/test_environment" text:style-name="Internet_20_link" text:visited-style-name="Visited_20_Internet_20_Link">Test Environment</text:a>The applicable <text:a xlink:type="simple" xlink:href="https://wiki.didosolutions.com/dido/99_annexes/annex-b-terms-and-definitions/c/configuration" text:style-name="Internet_20_link" text:visited-style-name="Visited_20_Internet_20_Link">Configuration</text:a>The measurement starting eventThe measurement completion eventThe measurement intervalThe measurement methodThe measurement unitThe required measurement precisionThe permitted exclusionsThe permitted toleranceThe applicable normalization methodThe applicable reference value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Acceptance Criteri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Resource Consumption can be expressed as:</text:p>
      <text:p text:style-name="Text_20_body">Total Resource useAverage Resource useMinimum Resource useMaximum Resource useResource use per operationResource use per transactionResource use per unit of timeResource use per Test RunResource use per UserResource use per NodeResource use per unit of completed workAnother normalized or aggregate valu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e/evaluation_characteristic" text:style-name="Internet_20_link" text:visited-style-name="Visited_20_Internet_20_Link">Evaluation Characteristic</text:a> concerning the amount of one or more <text:a xlink:type="simple" xlink:href="https://wiki.didosolutions.com/dido/99_annexes/annex-b-terms-and-definitions/r/resource" text:style-name="Internet_20_link" text:visited-style-name="Visited_20_Internet_20_Link">Resources</text:a> used by a subject while performing specified activities under specified condi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35747.html" text:style-name="Internet_20_link" text:visited-style-name="Visited_20_Internet_20_Link">ISO/IEC 25023:2016, Systems and software Quality Requirements and Evaluation (SQuaRE) — Measurement of system and software product quality</text:a>
      <text:a xlink:type="simple" xlink:href="https://wiki.didosolutions.com/dido/99_annexes/annex-b-terms-and-definitions/e/evaluation_characteristic" text:style-name="Internet_20_link" text:visited-style-name="Visited_20_Internet_20_Link">Evaluation Characteristic</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p/performance_efficiency" text:style-name="Internet_20_link" text:visited-style-name="Visited_20_Internet_20_Link">Performance Efficiency</text:a>
      <text:p text:style-name="Text_20_body">DIDO Reference Implementation Conceptual ModelDIDO-TE draft Requirements RegisterISO/IEC 25010 includes resource utilization within its product-quality model, and ISO/IEC 25023 provides related system and software-product quality measures.</text:p>
      <text:p text:style-name="Text_20_body">This definition introduces Resource Consumption as a general DIDO Evaluation Characteristic for recording and comparing measured Resource use.</text:p>
      <text:h text:style-name="Heading_20_2" text:outline-level="2"><text:bookmark-start text:name="__RefHeading___note_5"/><text:bookmark-start text:name="note"/>Note<text:bookmark-end text:name="__RefHeading___note_5"/><text:bookmark-end text:name="note"/></text:h>
      <text:p text:style-name="Text_20_body">Resource Consumption differs from <text:a xlink:type="simple" xlink:href="https://wiki.didosolutions.com/dido/99_annexes/annex-b-terms-and-definitions/r/resource" text:style-name="Internet_20_link" text:visited-style-name="Visited_20_Internet_20_Link">Resource</text:a>:</text:p>
      <text:p text:style-name="Text_20_body">A Resource is an asset available for useResource Consumption identifies the amount of a Resource usedResource Consumption differs from Resource allocation:</text:p>
      <text:p text:style-name="Text_20_body">Resource allocation identifies the amount of a Resource made availableResource Consumption identifies the amount actually usedA subject can consume less than its allocated Resources.</text:p>
      <text:p text:style-name="Text_20_body">Resource Consumption differs from <text:a xlink:type="simple" xlink:href="https://wiki.didosolutions.com/dido/99_annexes/annex-b-terms-and-definitions/p/performance_efficiency" text:style-name="Internet_20_link" text:visited-style-name="Visited_20_Internet_20_Link">Performance Efficiency</text:a>:</text:p>
      <text:p text:style-name="Text_20_body">Resource Consumption identifies the amount of Resources usedPerformance Efficiency relates performance to Resource use under specified conditionsLower Resource Consumption does not necessarily indicate greater Performance Efficiency if the subject also completes less work or provides lower performance.</text:p>
      <text:p text:style-name="Text_20_body">Resource Consumption must identify the measured Resource. A requirement stating only that a subject <text:span text:style-name="Strong_20_Emphasis">shall minimize Resource Consumption</text:span> is not objectively verifiable.</text:p>
      <text:p text:style-name="Text_20_body">The applicable Acceptance Criteria should identify:</text:p>
      <text:p text:style-name="Text_20_body">The Resource measuredThe activity performedThe workloadThe measurement conditionsThe measurement intervalThe measurement unitThe required precisionThe permitted exclusionsThe normalization methodThe applicable comparison ruleSpecialized Resource Consumption characteristics can include:</text:p>
      <text:p text:style-name="Text_20_body">Storage ConsumptionEnergy ConsumptionProcessor ConsumptionMemory ConsumptionNetwork ConsumptionA specialized Resource Consumption characteristic should retain Traceability to Resource Consumption.</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using the same Test Definition, Test Environment, Configuration, and transaction workload.</text:p>
      <text:p text:style-name="Text_20_body">For each Candidate Solution, DIDO-TE measures:</text:p>
      <text:p text:style-name="Text_20_body">Processor timeMemory useStorage useNetwork trafficEnergy useDIDO-TE records total, average, maximum, and per-transaction Resource Consumption.</text:p>
      <text:p text:style-name="Text_20_body">The comparative evaluation uses the normalized measurements to identify differences among the Candidate Solu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7:51</meta:creation-date>
    <dc:creator>Generated</dc:creator>
    <dc:date>2026-08-22T17::07:51</dc:date>
    <dc:language>en-US</dc:language>
    <meta:editing-cycles>1</meta:editing-cycles>
    <meta:editing-duration>PT0S</meta:editing-duration>
    <dc:title>dido:99_annexes:annex-b-terms-and-definitions:r:resource_consumption</dc:title>
  </office:meta>
</office:document-meta>
</file>