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source"/><text:bookmark-start text:name="__RefHeading___resource_1"/><text:bookmark-start text:name="resource"/>Resource<text:bookmark-end text:name="__RefHeading___resource_1"/><text:bookmark-end text:name="resourc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esource is an identifiable person, <text:a xlink:type="simple" xlink:href="https://wiki.didosolutions.com/dido/99_annexes/annex-b-terms-and-definitions/o/organization" text:style-name="Internet_20_link" text:visited-style-name="Visited_20_Internet_20_Link">Organization</text:a>, asset, supply, or capability available for use by an <text:a xlink:type="simple" xlink:href="https://wiki.didosolutions.com/dido/99_annexes/annex-b-terms-and-definitions/a/actor" text:style-name="Internet_20_link" text:visited-style-name="Visited_20_Internet_20_Link">Actor</text:a> or activity.</text:p>
      <text:p text:style-name="Text_20_body">A Resource can provide:</text:p>
      <text:p text:style-name="Text_20_body">KnowledgeSkillsLaborAuthorityInformationDataProcessingStorageCommunicationExecutionMeasurementObservationControlPhysical capacityMaterialEnergyTimeFundingAnother capability or supply required by an Actor or activityA Resource can include:</text:p>
      <text:p text:style-name="Text_20_body">A personAn OrganizationA <text:a xlink:type="simple" xlink:href="https://wiki.didosolutions.com/dido/99_annexes/annex-b-terms-and-definitions/u/user" text:style-name="Internet_20_link" text:visited-style-name="Visited_20_Internet_20_Link">User</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serviceA software componentA physical machineA virtual machineA containerA networkA storage facilityA databaseAn <text:a xlink:type="simple" xlink:href="https://wiki.didosolutions.com/dido/99_annexes/annex-b-terms-and-definitions/a/artifact" text:style-name="Internet_20_link" text:visited-style-name="Visited_20_Internet_20_Link">Artifact</text:a>An <text:a xlink:type="simple" xlink:href="https://wiki.didosolutions.com/dido/99_annexes/annex-b-terms-and-definitions/e/execution_facility" text:style-name="Internet_20_link" text:visited-style-name="Visited_20_Internet_20_Link">Execution Facility</text:a>A <text:a xlink:type="simple" xlink:href="https://wiki.didosolutions.com/dido/99_annexes/annex-b-terms-and-definitions/d/deployment_target" text:style-name="Internet_20_link" text:visited-style-name="Visited_20_Internet_20_Link">Deployment Target</text:a>A facilityA test instrumentMaterialEnergyTimeFundingAnother identifiable source of capability, capacity, information, material, or supportA Resource can identify:</text:p>
      <text:p text:style-name="Text_20_body">Its identityIts nameIts descriptionIts Resource typeIts ownerIts providerIts operatorIts custodianIts applicable <text:a xlink:type="simple" xlink:href="https://wiki.didosolutions.com/dido/99_annexes/annex-b-terms-and-definitions/r/role" text:style-name="Internet_20_link" text:visited-style-name="Visited_20_Internet_20_Link">Roles</text:a>Its provided capabilitiesIts available capacityIts configurationIts <text:a xlink:type="simple" xlink:href="https://wiki.didosolutions.com/dido/99_annexes/annex-b-terms-and-definitions/v/version" text:style-name="Internet_20_link" text:visited-style-name="Visited_20_Internet_20_Link">Version</text:a>Its locationIts availabilityIts statusIts applicable costIts allocationIts dependenciesIts usage constraintsIts applicable <text:a xlink:type="simple" xlink:href="https://wiki.didosolutions.com/dido/99_annexes/annex-b-terms-and-definitions/p/policy" text:style-name="Internet_20_link" text:visited-style-name="Visited_20_Internet_20_Link">Policies</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n Actor or activity can:</text:p>
      <text:p text:style-name="Text_20_body">Own a ResourceProvide a ResourceRequest a ResourceAllocate a ResourceReserve a ResourceConfigure a ResourceUse a ResourceConsume a ResourceShare a ResourceRelease a ResourceRequire a ResourceDepend on a Resour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able person, <text:a xlink:type="simple" xlink:href="https://wiki.didosolutions.com/dido/99_annexes/annex-b-terms-and-definitions/o/organization" text:style-name="Internet_20_link" text:visited-style-name="Visited_20_Internet_20_Link">Organization</text:a>, asset, supply, or capability available for use by an <text:a xlink:type="simple" xlink:href="https://wiki.didosolutions.com/dido/99_annexes/annex-b-terms-and-definitions/a/actor" text:style-name="Internet_20_link" text:visited-style-name="Visited_20_Internet_20_Link">Actor</text:a> or activity</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ISO/IEC/IEEE 15288:2023, Systems and software engineering — System life cycle processesDIDO Reference ArchitectureDIDO Reference Implementation Conceptual ModelDIDO-TE draft Requirements Register<text:a xlink:type="simple" xlink:href="https://wiki.didosolutions.com/dido/99_annexes/annex-b-terms-and-definitions/o/operational_resource" text:style-name="Internet_20_link" text:visited-style-name="Visited_20_Internet_20_Link">Operational Resource</text:a>ISO/IEC/IEEE 15288 addresses resources used throughout system life-cycle processes, including people, information, infrastructure, facilities, materials, and enabling capabilities.</text:p>
      <text:p text:style-name="Text_20_body">This definition provides a general Resource concept that supports human, organizational, informational, software, hardware, physical, financial, and service Resources.</text:p>
      <text:h text:style-name="Heading_20_2" text:outline-level="2"><text:bookmark-start text:name="__RefHeading___note_5"/><text:bookmark-start text:name="note"/>Note<text:bookmark-end text:name="__RefHeading___note_5"/><text:bookmark-end text:name="note"/></text:h>
      <text:p text:style-name="Text_20_body">A Resource is defined by its availability for use, not solely by ownership. An Actor or Organization can use a Resource owned or operated by another party.</text:p>
      <text:p text:style-name="Text_20_body">A Resource can be:</text:p>
      <text:p text:style-name="Text_20_body">Human or nonhumanPhysical or virtualTangible or intangibleInternal or externalPermanent or temporaryDedicated or sharedRenewable or nonrenewableConsumable or reusableAvailable or unavailableAllocated or unallocatedA Resource differs from an <text:a xlink:type="simple" xlink:href="https://wiki.didosolutions.com/dido/99_annexes/annex-b-terms-and-definitions/a/artifact" text:style-name="Internet_20_link" text:visited-style-name="Visited_20_Internet_20_Link">Artifact</text:a>:</text:p>
      <text:p text:style-name="Text_20_body">A Resource is available for use by an Actor or activityAn Artifact is an identifiable work product or managed itemAn Artifact becomes a Resource when an Actor or activity makes the Artifact available for use.</text:p>
      <text:p text:style-name="Text_20_body">A Resource differs from a capability:</text:p>
      <text:p text:style-name="Text_20_body">A Resource identifies the person, Organization, asset, supply, or capability available for useA capability identifies the ability to achieve an outcome or produce an effectA Resource can provide one or more capabilities.</text:p>
      <text:p text:style-name="Text_20_body">A Resource differs from an <text:a xlink:type="simple" xlink:href="https://wiki.didosolutions.com/dido/99_annexes/annex-b-terms-and-definitions/o/operational_resource" text:style-name="Internet_20_link" text:visited-style-name="Visited_20_Internet_20_Link">Operational Resource</text:a>:</text:p>
      <text:p text:style-name="Text_20_body">A Resource is available for use by an Actor or activityAn Operational Resource is a Resource used to perform or support an operational activityEvery Operational Resource is a Resource. A Resource is not necessarily an Operational Resource.</text:p>
      <text:p text:style-name="Text_20_body">A Resource differs from a <text:a xlink:type="simple" xlink:href="https://wiki.didosolutions.com/dido/99_annexes/annex-b-terms-and-definitions/d/deployment_target" text:style-name="Internet_20_link" text:visited-style-name="Visited_20_Internet_20_Link">Deployment Target</text:a>:</text:p>
      <text:p text:style-name="Text_20_body">A Resource is available for use by an Actor or activityA Deployment Target provides a destination for installing, configuring, or activating a deployable artifactA Resource can qualify as a Deployment Target when it satisfies both definitions.</text:p>
      <text:p text:style-name="Text_20_body">A Resource differs from an <text:a xlink:type="simple" xlink:href="https://wiki.didosolutions.com/dido/99_annexes/annex-b-terms-and-definitions/e/execution_facility" text:style-name="Internet_20_link" text:visited-style-name="Visited_20_Internet_20_Link">Execution Facility</text:a>:</text:p>
      <text:p text:style-name="Text_20_body">A Resource is available for use by an Actor or activityAn Execution Facility interprets or performs <text:a xlink:type="simple" xlink:href="https://wiki.didosolutions.com/dido/99_annexes/annex-b-terms-and-definitions/e/executable_instruction" text:style-name="Internet_20_link" text:visited-style-name="Visited_20_Internet_20_Link">Executable Instructions</text:a>An Execution Facility is a specialized Operational Resource.</text:p>
      <text:p text:style-name="Text_20_body">Treating a person as a Resource in an architectural or operational model does not reduce the person to an owned asset. The Resource relationship identifies the person’s availability, assigned Role, knowledge, skill, authority, or effort within the modeled context.</text:p>
      <text:p text:style-name="Text_20_body">A change in ownership, availability, allocation, configuration, capacity, location, or status does not necessarily create a new Version of the Resource. The applicable identification and versioning policy determines whether the change creates a new Version or changes the state of the existing Resource.</text:p>
      <text:h text:style-name="Heading_20_2" text:outline-level="2"><text:bookmark-start text:name="__RefHeading___example_6"/><text:bookmark-start text:name="example"/>Example<text:bookmark-end text:name="__RefHeading___example_6"/><text:bookmark-end text:name="example"/></text:h>
      <text:p text:style-name="Text_20_body">A DIDO-TE <text:a xlink:type="simple" xlink:href="https://wiki.didosolutions.com/dido/99_annexes/annex-b-terms-and-definitions/t/test_environment" text:style-name="Internet_20_link" text:visited-style-name="Visited_20_Internet_20_Link">Test Environment</text:a> requires the following Resources:</text:p>
      <text:p text:style-name="Text_20_body">A User assigned the Test Operator RoleThree Nodes forming a Node SetA communication networkA container runtimeAn Artifact RepositoryA databaseA monitoring serviceProcessing capacityStorage capacityAn approved Test DefinitionTime allocated for Test ExecutionWhen the Test Environment allocates and uses these Resources to conduct <text:a xlink:type="simple" xlink:href="https://wiki.didosolutions.com/dido/99_annexes/annex-b-terms-and-definitions/t/test_execution" text:style-name="Internet_20_link" text:visited-style-name="Visited_20_Internet_20_Link">Test Execution</text:a>, they act as Operational Resources.</text:p>
      <text:p text:style-name="Text_20_body">The resulting <text:a xlink:type="simple" xlink:href="https://wiki.didosolutions.com/dido/99_annexes/annex-b-terms-and-definitions/t/test_run" text:style-name="Internet_20_link" text:visited-style-name="Visited_20_Internet_20_Link">Test Run</text:a> identifies the applicable Resources, their configurations, their Versions when applicable, and their contribution to the Test Results and supporting <text:a xlink:type="simple" xlink:href="https://wiki.didosolutions.com/dido/99_annexes/annex-b-terms-and-definitions/e/evidence" text:style-name="Internet_20_link" text:visited-style-name="Visited_20_Internet_20_Link">Evidence</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59:38</meta:creation-date>
    <dc:creator>Generated</dc:creator>
    <dc:date>2026-08-22T17::59:38</dc:date>
    <dc:language>en-US</dc:language>
    <meta:editing-cycles>1</meta:editing-cycles>
    <meta:editing-duration>PT0S</meta:editing-duration>
    <dc:title>dido:99_annexes:annex-b-terms-and-definitions:r:resource</dc:title>
  </office:meta>
</office:document-meta>
</file>