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quirement"/><text:bookmark-start text:name="__RefHeading___requirement_1"/><text:bookmark-start text:name="requirement"/>Requirement<text:bookmark-end text:name="__RefHeading___requirement_1"/><text:bookmark-end text:name="requiremen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Requirement is a statement of a necessary capability, behavior, quality, or constraint that an identified subject SHALL satisfy.</text:p>
      <text:p text:style-name="Text_20_body">A Requirement can specify:</text:p>
      <text:p text:style-name="Text_20_body">A mission objectiveAn operational capabilityA functionA required behaviorA prohibited behaviorA security propertyA logging or auditing obligationA reliability propertyA performance constraintA maintainability propertyA data-management obligationAn interoperability propertyAnother necessary capability, behavior, quality, or constraintA Requirement should identify:</text:p>
      <text:p text:style-name="Text_20_body">A stable Requirement IdentifierThe responsible subjectThe required capability, behavior, quality, or constraintThe object to which the Requirement appliesThe applicable conditionsThe applicable limitsThe applicable sourceThe applicable rationaleThe applicable verification methodThe applicable <text:a xlink:type="simple" xlink:href="https://wiki.didosolutions.com/dido/99_annexes/annex-b-terms-and-definitions/a/acceptance_criteria" text:style-name="Internet_20_link" text:visited-style-name="Visited_20_Internet_20_Link">Acceptance Criteria</text:a>The applicable delivery phaseThe implementation statusThe Requirement statusThe applicable issues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Requirement can derive from:</text:p>
      <text:p text:style-name="Text_20_body">A stakeholder needA mission objectiveAn operational needA lawA regulationA contractA standardA <text:a xlink:type="simple" xlink:href="https://wiki.didosolutions.com/dido/99_annexes/annex-b-terms-and-definitions/p/policy" text:style-name="Internet_20_link" text:visited-style-name="Visited_20_Internet_20_Link">Policy</text:a>A <text:a xlink:type="simple" xlink:href="https://wiki.didosolutions.com/dido/99_annexes/annex-b-terms-and-definitions/g/governance_policy" text:style-name="Internet_20_link" text:visited-style-name="Visited_20_Internet_20_Link">Governance Policy</text:a>An architectural decisionA higher-level RequirementA riskA constraintAnother authoritative sour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tatement of a necessary capability, behavior, quality, or constraint that an identified subject SHALL satisfy</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ISO/IEC/IEEE 29148, Systems and software engineering — Life cycle processes — Requirements engineeringOMG Specification Discipline and Authoring (SDA)Common Specification Weakness Enumeration (CWE), Version 1.0DIDO Reference ArchitectureDIDO Reference Implementation Conceptual ModelDIDO-TE draft Requirements RegisterISO/IEC/IEEE 29148 provides the systems and software engineering framework for requirements and requirements-engineering information.</text:p>
      <text:p text:style-name="Text_20_body">OMG SDA establishes the authoring discipline for clear, precise, atomic, and independently interpretable normative statements.</text:p>
      <text:p text:style-name="Text_20_body">The Common Specification Weakness Enumeration establishes rules and defect patterns for evaluating normative content, including ambiguity, non-testable requirements, weak language, implementation leakage, and multiple normative obligations.</text:p>
      <text:h text:style-name="Heading_20_2" text:outline-level="2"><text:bookmark-start text:name="__RefHeading___note_5"/><text:bookmark-start text:name="note"/>Note<text:bookmark-end text:name="__RefHeading___note_5"/><text:bookmark-end text:name="note"/></text:h>
      <text:p text:style-name="Text_20_body">A Requirement differs from a <text:a xlink:type="simple" xlink:href="https://wiki.didosolutions.com/dido/99_annexes/annex-b-terms-and-definitions/p/policy" text:style-name="Internet_20_link" text:visited-style-name="Visited_20_Internet_20_Link">Policy</text:a>:</text:p>
      <text:p text:style-name="Text_20_body">A Policy establishes direction, rules, or constraintsA Requirement states a necessary capability, behavior, quality, or constraint that an identified subject SHALL satisfyA Policy can provide the source or rationale for one or more Requirements.</text:p>
      <text:p text:style-name="Text_20_body">A Requirement differs from <text:a xlink:type="simple" xlink:href="https://wiki.didosolutions.com/dido/99_annexes/annex-b-terms-and-definitions/a/acceptance_criteria" text:style-name="Internet_20_link" text:visited-style-name="Visited_20_Internet_20_Link">Acceptance Criteria</text:a>:</text:p>
      <text:p text:style-name="Text_20_body">A Requirement states the obligationAcceptance Criteria establish the conditions used to determine whether the obligation has been satisfiedA Requirement differs from an objective:</text:p>
      <text:p text:style-name="Text_20_body">An objective identifies a desired outcomeA Requirement states an obligation that an identified subject SHALL satisfyAn objective can provide the source for one or more Requirements.</text:p>
      <text:p text:style-name="Text_20_body">A Requirement differs from a design decision:</text:p>
      <text:p text:style-name="Text_20_body">A Requirement specifies a necessary capability, behavior, quality, or constraintA design decision selects how an implementation satisfies one or more RequirementsA Requirement should remain independent of implementation technology unless the controlling source requires a particular technology.</text:p>
      <text:p text:style-name="Text_20_body">A conforming Requirement must:</text:p>
      <text:p text:style-name="Text_20_body">Identify the responsible subjectIdentify the required capability, behavior, quality, or constraintIdentify the object to which the Requirement appliesExpress a single, independently interpretable obligationUse defined terminologyUse precise and unambiguous languageUse the applicable normative modal verbState necessary conditions and limits explicitlySupport objective verificationPreserve Traceability to its sourceA Requirement that combines independently verifiable obligations should be decomposed into separate derived Requirements.</text:p>
      <text:p text:style-name="Text_20_body">When decomposition occurs:</text:p>
      <text:p text:style-name="Text_20_body">The parent Requirement retains its stable Requirement IdentifierEach derived Requirement receives a stable subordinate identifierEach derived Requirement identifies the parent under <text:span text:style-name="Source_20_Text">Derived From</text:span>The decomposition preserves the complete intent of the parent RequirementThe derived Requirements remain independently verifiableA Requirement Statement uses:</text:p>
      <text:p text:style-name="Text_20_body"><text:span text:style-name="Source_20_Text">SHALL</text:span> to express an obligation<text:span text:style-name="Source_20_Text">SHALL NOT</text:span> to express a prohibition<text:span text:style-name="Source_20_Text">MAY</text:span> to express permission when the specification needs to state an allowed option<text:span text:style-name="Source_20_Text">SHOULD</text:span> expresses a recommendation and does not establish a mandatory Requirement.</text:p>
      <text:p text:style-name="Text_20_body">A Requirement should not depend on vague or subjective expressions such as:</text:p>
      <text:p text:style-name="Text_20_body">AppropriateAdequateEfficientFlexibleRapidRobustSeamlessSufficientUser-friendlyAs neededWhere practicalTo the extent possibleWhen such a characteristic is necessary, the Requirement or its Acceptance Criteria must establish measurable and bounded conditions.</text:p>
      <text:p text:style-name="Text_20_body">A Requirement Identifier remains stable after external citation. Changes to the Requirement Statement must preserve review history, Provenance, Traceability, and the relationship to applicable verification records.</text:p>
      <text:h text:style-name="Heading_20_2" text:outline-level="2"><text:bookmark-start text:name="__RefHeading___example_6"/><text:bookmark-start text:name="example"/>Example<text:bookmark-end text:name="__RefHeading___example_6"/><text:bookmark-end text:name="example"/></text:h>
      <text:p text:style-name="Text_20_body">The following statement is not objectively verifiable:</text:p>
      <table:table table:style-name="Table_Quotation1">
        <table:table-column/>
        <table:table-row>
          <table:table-cell office:value-type="string" table:style-name="Cell_Quotation1">
            <text:p text:style-name="tablealignleft"> <text:span text:style-name="Emphasis">DIDO-TE SHALL execute tests rapidly.</text:span></text:p>
          </table:table-cell>
        </table:table-row>
      </table:table>
      <text:p text:style-name="Text_20_body">The term <text:span text:style-name="Source_20_Text">rapidly</text:span> does not establish a measurable performance constraint.</text:p>
      <text:p text:style-name="Text_20_body">The revised Requirement states:</text:p>
      <table:table table:style-name="Table_Quotation1">
        <table:table-column/>
        <table:table-row>
          <table:table-cell office:value-type="string" table:style-name="Cell_Quotation1">
            <text:p text:style-name="tablealignleft"> <text:span text:style-name="Emphasis">DIDO-TE SHALL complete the selected <text:a xlink:type="simple" xlink:href="https://wiki.didosolutions.com/dido/99_annexes/annex-b-terms-and-definitions/t/test_run" text:style-name="Internet_20_link" text:visited-style-name="Visited_20_Internet_20_Link">Test Run</text:a> within the maximum execution duration established by the <text:a xlink:type="simple" xlink:href="https://wiki.didosolutions.com/dido/99_annexes/annex-b-terms-and-definitions/a/acceptance_criteria" text:style-name="Internet_20_link" text:visited-style-name="Visited_20_Internet_20_Link">Acceptance Criteria</text:a>.</text:span></text:p>
          </table:table-cell>
        </table:table-row>
      </table:table>
      <text:p text:style-name="Text_20_body">The Acceptance Criteria identify:</text:p>
      <text:p text:style-name="Text_20_body">The selected Test RunThe activities included in the measurementThe starting eventThe completion eventThe maximum permitted durationThe measurement conditionsThe required measurement precisionThe permitted exclusions and tolerancesThe treatment of failed, incomplete, interrupted, or repeated Test RunsThis structure permits objective verification and preserves Traceability among the Requirement, Acceptance Criteria, Test Run, measured duration, and verification resul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14:09</meta:creation-date>
    <dc:creator>Generated</dc:creator>
    <dc:date>2026-08-23T23::14:09</dc:date>
    <dc:language>en-US</dc:language>
    <meta:editing-cycles>1</meta:editing-cycles>
    <meta:editing-duration>PT0S</meta:editing-duration>
    <dc:title>dido:99_annexes:annex-b-terms-and-definitions:r:requirement</dc:title>
  </office:meta>
</office:document-meta>
</file>