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producibility"/><text:bookmark-start text:name="__RefHeading___reproducibility_1"/><text:bookmark-start text:name="reproducibility"/>Reproducibility<text:bookmark-end text:name="__RefHeading___reproducibility_1"/><text:bookmark-end text:name="reproducibil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eproducibility concerns the ability to obtain materially equivalent results by applying the same governed inputs, definitions, rules, parameters, versions, and interpretive context.</text:p>
      <text:p text:style-name="Text_20_body">In regulated data interpretation systems, reproducibility supports confidence that an outcome does not depend on undocumented tool state, hidden assumptions, transient configuration, or uncontrolled implementation behaviour.</text:p>
      <text:p text:style-name="Text_20_body">Reproducibility requires explicit identification of:</text:p>
      <text:p text:style-name="Text_20_body">Source inputsSemantic definitionsRule versionsParametersConfigurationModel or component versionsProcessing sequenceInterpretive contextMaterial equivalence does not always require bit-for-bit identity. Some processing techniques, including probabilistic or artificial intelligence-assisted methods, may produce variable outputs. In such cases, the governing architecture defines the acceptable degree and form of equival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quality permitting equivalent resul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ederated Data Interpretation Systems Reference Architecture (FDIS-RA)ISO 5725, Accuracy of measurement methods and resultsISO/IEC 25010, Systems and Software Quality Requirements and Evaluation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eproducibility differs from repeatability. Repeatability generally concerns obtaining consistent results under the same conditions and environment. Reproducibility may involve a different system, tool, environment, or implementation while preserving the governed basis of the processing.</text:p>
      <text:p text:style-name="Text_20_body">Reproducibility also differs from traceability. Traceability explains how a result was produced. Reproducibility establishes whether an equivalent result can be produced again under the declared condi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terpretation is reproducible when an independent implementation can apply the same source information, semantic baseline, rule set, parameters, and context and obtain a materially equivalent resul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5::20:21</meta:creation-date>
    <dc:creator>Generated</dc:creator>
    <dc:date>2026-08-24T15::20:21</dc:date>
    <dc:language>en-US</dc:language>
    <meta:editing-cycles>1</meta:editing-cycles>
    <meta:editing-duration>PT0S</meta:editing-duration>
    <dc:title>dido:99_annexes:annex-b-terms-and-definitions:r:reproducibility</dc:title>
  </office:meta>
</office:document-meta>
</file>