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pository"/><text:bookmark-start text:name="__RefHeading___repository_1"/><text:bookmark-start text:name="repository"/>Repository<text:bookmark-end text:name="__RefHeading___repository_1"/><text:bookmark-end text:name="repositor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pository is a managed <text:a xlink:type="simple" xlink:href="https://wiki.didosolutions.com/dido/99_annexes/annex-b-terms-and-definitions/r/resource" text:style-name="Internet_20_link" text:visited-style-name="Visited_20_Internet_20_Link">Resource</text:a> that stores, preserves, and provides access to retained content.</text:p>
      <text:p text:style-name="Text_20_body">A Repository can retain:</text:p>
      <text:p text:style-name="Text_20_body">DataRecordsDocumentsModelsSchemasConfigurationsSource codeCompiled code<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xecutable_artifact" text:style-name="Internet_20_link" text:visited-style-name="Visited_20_Internet_20_Link">Executable Artifacts</text:a><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run" text:style-name="Internet_20_link" text:visited-style-name="Visited_20_Internet_20_Link">Test Runs</text:a><text:a xlink:type="simple" xlink:href="https://wiki.didosolutions.com/dido/99_annexes/annex-b-terms-and-definitions/t/test_result" text:style-name="Internet_20_link" text:visited-style-name="Visited_20_Internet_20_Link">Test Results</text:a><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e/evidence" text:style-name="Internet_20_link" text:visited-style-name="Visited_20_Internet_20_Link">Evidence</text:a>Other managed contentA Repository can provide capabilities for:</text:p>
      <text:p text:style-name="Text_20_body">Submitting contentStoring contentOrganizing contentRetrieving contentPreserving contentUpdating contentRemoving contentControlling accessManaging <text:a xlink:type="simple" xlink:href="https://wiki.didosolutions.com/dido/99_annexes/annex-b-terms-and-definitions/v/version" text:style-name="Internet_20_link" text:visited-style-name="Visited_20_Internet_20_Link">Versions</text:a>Maintaining content digestsMaintaining relationships among retained itemsRecording changesRecording accessSupporting discoverySupporting retentionSupporting archivalSupporting backup and recoveryPreserving <text:a xlink:type="simple" xlink:href="https://wiki.didosolutions.com/dido/99_annexes/annex-b-terms-and-definitions/p/provenance" text:style-name="Internet_20_link" text:visited-style-name="Visited_20_Internet_20_Link">Provenance</text:a>Maintaining <text:a xlink:type="simple" xlink:href="https://wiki.didosolutions.com/dido/99_annexes/annex-b-terms-and-definitions/t/traceability" text:style-name="Internet_20_link" text:visited-style-name="Visited_20_Internet_20_Link">Traceability</text:a>A Repository can identify:</text:p>
      <text:p text:style-name="Text_20_body">Its identityIts nameIts descriptionIts Repository typeIts ownerIts operatorIts custodianIts governing <text:a xlink:type="simple" xlink:href="https://wiki.didosolutions.com/dido/99_annexes/annex-b-terms-and-definitions/a/authority" text:style-name="Internet_20_link" text:visited-style-name="Visited_20_Internet_20_Link">Authority</text:a>Its supported content typesIts storage locationsIts interfacesIts applicable <text:a xlink:type="simple" xlink:href="https://wiki.didosolutions.com/dido/99_annexes/annex-b-terms-and-definitions/e/endpoint" text:style-name="Internet_20_link" text:visited-style-name="Visited_20_Internet_20_Link">Endpoints</text:a>Its access controlsIts retention rulesIts preservation rulesIts version-management rulesIts capacityIts availabilityIts operational statusIts backup and recovery arrangements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ProvenanceIts Tracea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naged <text:a xlink:type="simple" xlink:href="https://wiki.didosolutions.com/dido/99_annexes/annex-b-terms-and-definitions/r/resource" text:style-name="Internet_20_link" text:visited-style-name="Visited_20_Internet_20_Link">Resource</text:a> that stores, preserves, and provides access to retained content</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atalog" text:style-name="Internet_20_link" text:visited-style-name="Visited_20_Internet_20_Link">Catalog</text:a>
      <text:p text:style-name="Text_20_body">DIDO Reference ArchitectureDIDO Reference Implementation Conceptual ModelDIDO-TE draft Requirements RegisterThis definition establishes Repository as the general concept from which specialized repositories, including Artifact Repository, can derive.</text:p>
      <text:h text:style-name="Heading_20_2" text:outline-level="2"><text:bookmark-start text:name="__RefHeading___note_5"/><text:bookmark-start text:name="note"/>Note<text:bookmark-end text:name="__RefHeading___note_5"/><text:bookmark-end text:name="note"/></text:h>
      <text:p text:style-name="Text_20_body">A Repository differs from a <text:a xlink:type="simple" xlink:href="https://wiki.didosolutions.com/dido/99_annexes/annex-b-terms-and-definitions/c/catalog" text:style-name="Internet_20_link" text:visited-style-name="Visited_20_Internet_20_Link">Catalog</text:a>:</text:p>
      <text:p text:style-name="Text_20_body">A Repository stores, preserves, and provides access to retained contentA Catalog describes subjects and enables their discoveryA Catalog can reference content stored in one or more Repositories.</text:p>
      <text:p text:style-name="Text_20_body">A Repository can provide Catalog capabilities. Providing those capabilities does not make Repository and Catalog synonymous.</text:p>
      <text:p text:style-name="Text_20_body">A Repository differs from a <text:a xlink:type="simple" xlink:href="https://wiki.didosolutions.com/dido/99_annexes/annex-b-terms-and-definitions/r/registry" text:style-name="Internet_20_link" text:visited-style-name="Visited_20_Internet_20_Link">Registry</text:a>:</text:p>
      <text:p text:style-name="Text_20_body">A Repository stores and preserves retained contentA Registry records subjects under an identified registration authority and registration processA Repository can store the records maintained by a Registry. The same system can provide both capabilities when it satisfies both definitions.</text:p>
      <text:p text:style-name="Text_20_body">A Repository differs from an <text:a xlink:type="simple" xlink:href="https://wiki.didosolutions.com/dido/99_annexes/annex-b-terms-and-definitions/i/inventory" text:style-name="Internet_20_link" text:visited-style-name="Visited_20_Internet_20_Link">Inventory</text:a>:</text:p>
      <text:p text:style-name="Text_20_body">A Repository stores and preserves retained contentAn Inventory accounts for subjects held, controlled, allocated, available, or otherwise tracked within a defined scopeA Repository can maintain an Inventory of its retained content.</text:p>
      <text:p text:style-name="Text_20_body">A Repository differs from a storage facility:</text:p>
      <text:p text:style-name="Text_20_body">A storage facility provides storage capacityA Repository manages retained content and provides controlled mechanisms for storing, preserving, and accessing itA file system, object store, database, or storage device does not necessarily constitute a Repository. It becomes part of a Repository when management capabilities govern the retained content.</text:p>
      <text:p text:style-name="Text_20_body">A Repository differs from an archive:</text:p>
      <text:p text:style-name="Text_20_body">A Repository supports the active or continuing management of retained contentAn archive emphasizes long-term preservation and controlled retentionA Repository can include archival capabilities.</text:p>
      <text:p text:style-name="Text_20_body">A Repository can be:</text:p>
      <text:p text:style-name="Text_20_body">Logical or physicalLocal or remoteCentralized or distributedIndependent or federatedPublic or privateTemporary or persistentGeneral-purpose or domain-specificRead-only or writableConnected, disconnected, or air-gappedA logical Repository can use multiple physical storage facilities. Multiple logical Repositories can also use the same physical storage facility.</text:p>
      <text:p text:style-name="Text_20_body">A distributed Repository can store replicated or partitioned content across multiple locations while presenting a managed Repository capability.</text:p>
      <text:p text:style-name="Text_20_body">A federated Repository can provide access to content managed by independently governed Repositories without transferring ownership or control of that content.</text:p>
      <text:p text:style-name="Text_20_body">Storing multiple copies of the same content does not necessarily create multiple Versions. The applicable identity and versioning rules determine whether the copies represent the same Version.</text:p>
      <text:p text:style-name="Text_20_body">Removing a reference from a Catalog does not necessarily remove the referenced content from a Repository. Removing content from a Repository does not necessarily remove every Catalog Entry that references it.</text:p>
      <text:p text:style-name="Text_20_body">A Repository should preserve sufficient information to establish:</text:p>
      <text:p text:style-name="Text_20_body">The identity of retained contentThe applicable VersionThe content digest when requiredThe content sourceThe submission timeThe submitting ActorThe applicable access controlsThe applicable retention rulesThe applicable ProvenanceThe applicable Traceability</text:p>
      <text:h text:style-name="Heading_20_2" text:outline-level="2"><text:bookmark-start text:name="__RefHeading___example_6"/><text:bookmark-start text:name="example"/>Example<text:bookmark-end text:name="__RefHeading___example_6"/><text:bookmark-end text:name="example"/></text:h>
      <text:p text:style-name="Text_20_body">A DIDO-TE Repository retains:</text:p>
      <text:p text:style-name="Text_20_body">Approved Test Definition VersionsTest Environment configurationsExecutable ArtifactsTest Run recordsTest ResultsEvidenceApproved BaselinesA Test Definition <text:a xlink:type="simple" xlink:href="https://wiki.didosolutions.com/dido/99_annexes/annex-b-terms-and-definitions/c/catalog" text:style-name="Internet_20_link" text:visited-style-name="Visited_20_Internet_20_Link">Catalog</text:a> contains <text:a xlink:type="simple" xlink:href="https://wiki.didosolutions.com/dido/99_annexes/annex-b-terms-and-definitions/c/catalog_entry" text:style-name="Internet_20_link" text:visited-style-name="Visited_20_Internet_20_Link">Catalog Entries</text:a> that describe and reference the Test Definitions retained in the Repository.</text:p>
      <text:p text:style-name="Text_20_body">When a User selects a Test Definition, DIDO-TE:</text:p>
      <text:p text:style-name="Text_20_body">Uses the Catalog Entry to identify and locate the Test DefinitionRetrieves the identified Test Definition Version from the RepositoryVerifies the applicable content digestRecords the Repository reference in the Test RunPreserves Provenance and Traceability to the retrieved Test DefinitionThe Catalog supports discovery. The Repository stores, preserves, and provides access to the Test Defini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7:20</meta:creation-date>
    <dc:creator>Generated</dc:creator>
    <dc:date>2026-08-22T14::27:20</dc:date>
    <dc:language>en-US</dc:language>
    <meta:editing-cycles>1</meta:editing-cycles>
    <meta:editing-duration>PT0S</meta:editing-duration>
    <dc:title>dido:99_annexes:annex-b-terms-and-definitions:r:repository</dc:title>
  </office:meta>
</office:document-meta>
</file>