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r:replay_and_reconstruction_role"/><text:bookmark-start text:name="__RefHeading___replay_and_reconstruction_role_1"/><text:bookmark-start text:name="replay_and_reconstruction_role"/>Replay and Reconstruction Role<text:bookmark-end text:name="__RefHeading___replay_and_reconstruction_role_1"/><text:bookmark-end text:name="replay_and_reconstruction_rol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The Replay and Reconstruction Role identifies responsibility for reconstructing or replaying selected FX information from preserved records, provenance, audit records, and evidence-supporting material.</text:p>
      <text:p text:style-name="Text_20_body">This role includes receiving replay or reconstruction requests, identifying source records, following lineage relationships, reconstructing selected information, producing FX Replay Results, and preserving replay or reconstruction provenance.</text:p>
      <text:p text:style-name="Text_20_body">The Replay and Reconstruction Role participates primarily in the FX Logical <text:a xlink:type="simple" xlink:href="https://wiki.didosolutions.com/dido/99_annexes/annex-b-terms-and-definitions/a/audit_and_provenance_plane" text:style-name="Internet_20_link" text:visited-style-name="Visited_20_Internet_20_Link">Audit and Provenance Plane</text:a>. It also supports the FX Logical <text:a xlink:type="simple" xlink:href="https://wiki.didosolutions.com/dido/99_annexes/annex-b-terms-and-definitions/c/control_plane" text:style-name="Internet_20_link" text:visited-style-name="Visited_20_Internet_20_Link">Control Plane</text:a> when replay uses control commands and the FX Logical <text:a xlink:type="simple" xlink:href="https://wiki.didosolutions.com/dido/99_annexes/annex-b-terms-and-definitions/d/data_plane" text:style-name="Internet_20_link" text:visited-style-name="Visited_20_Internet_20_Link">Data Plane</text:a> when reconstructed or replayed information enters a data-plane exchange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responsible for reconstructing or replaying selected FX information from preserved records, provenance, audit records, and evidence-supporting material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Logical Node Role from <text:a xlink:type="simple" xlink:href="https://wiki.didosolutions.com/fxdemo/02-part/start" text:style-name="Internet_20_link" text:visited-style-name="Visited_20_Internet_20_Link">Part 2: Distributed Node-Based Logical Architecture</text:a>, Section 6.4, Logical Information Lineage from <text:a xlink:type="simple" xlink:href="https://wiki.didosolutions.com/fxdemo/02-part/start" text:style-name="Internet_20_link" text:visited-style-name="Visited_20_Internet_20_Link">Part 2: Distributed Node-Based Logical Architecture</text:a>, Section 8.10, Logical Evidence Traceability from <text:a xlink:type="simple" xlink:href="https://wiki.didosolutions.com/fxdemo/02-part/start" text:style-name="Internet_20_link" text:visited-style-name="Visited_20_Internet_20_Link">Part 2: Distributed Node-Based Logical Architecture</text:a>, Section 12.8, and <text:a xlink:type="simple" xlink:href="https://wiki.didosolutions.com/dido/99_annexes/annex-b-terms-and-definitions/t/traceability" text:style-name="Internet_20_link" text:visited-style-name="Visited_20_Internet_20_Link">Traceability</text:a> from <text:a xlink:type="simple" xlink:href="https://wiki.didosolutions.com/fxdemo/01-part/start" text:style-name="Internet_20_link" text:visited-style-name="Visited_20_Internet_20_Link">Part 1: Conceptual Architecture</text:a>, Section 7.10; generalised from replay, reconstruction, audit, provenance, and evidence material in the original FX Demo <text:a xlink:type="simple" xlink:href="https://wiki.didosolutions.com/dido/99_annexes/annex-b-terms-and-definitions/r/reference_architecture" text:style-name="Internet_20_link" text:visited-style-name="Visited_20_Internet_20_Link">Reference Architecture</text:a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Replay and Reconstruction Role does not prescribe a replay engine, event store, database, log replay mechanism, provenance store, evidence repository, or test tool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The FX Replay and Reconstruction Node performs the Replay and Reconstruction Role by reconstructing the lineage of an FX Release Package from preserved audit and provenance record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8::48:47</meta:creation-date>
    <dc:creator>Generated</dc:creator>
    <dc:date>2026-08-24T08::48:47</dc:date>
    <dc:language>en-US</dc:language>
    <meta:editing-cycles>1</meta:editing-cycles>
    <meta:editing-duration>PT0S</meta:editing-duration>
    <dc:title>dido:99_annexes:annex-b-terms-and-definitions:r:replay_and_reconstruction_role</dc:title>
  </office:meta>
</office:document-meta>
</file>