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liability"/><text:bookmark-start text:name="__RefHeading___reliability_1"/><text:bookmark-start text:name="reliability"/>Reliability<text:bookmark-end text:name="__RefHeading___reliability_1"/><text:bookmark-end text:name="reliability"/></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eliability describes the ability of a Qualified Node to perform a governed function correctly and consistently under stated operating conditions. In the Governed Node Service Market, Reliability supports trust in repeated governed work, service continuity, evidence continuity, provider comparison, and Competitive Substitution.</text:p>
      <text:p text:style-name="Text_20_body">Reliability does not mean that a Node never fails. It means that the Node satisfies defined expectations for correct operation, predictable availability, controlled recovery, error handling, evidence continuity, and service-level behaviour under stated condi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a Qualified Node to perform a governed function correctly and consistently under stated operating conditions</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Reliability supports trust in repeated governed work.</text:p>
      <text:p text:style-name="Text_20_body">Reliability includes correct operation, predictable availability, controlled recovery, error handling, evidence continuity, and service-level behaviour under stated conditions.</text:p>
      <text:p text:style-name="Text_20_body">Reliability differs from availability. Availability concerns whether a Node is ready for use. Reliability concerns whether the Node performs the governed function correctly and consistently when used.</text:p>
      <text:h text:style-name="Heading_20_2" text:outline-level="2"><text:bookmark-start text:name="__RefHeading___example_6"/><text:bookmark-start text:name="example"/>Example<text:bookmark-end text:name="__RefHeading___example_6"/><text:bookmark-end text:name="example"/></text:h>
      <text:p text:style-name="Text_20_body">A persistence Node records evidence references and retention metadata consistently during normal operating conditions and after a controlled resta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2:59</meta:creation-date>
    <dc:creator>Generated</dc:creator>
    <dc:date>2026-08-24T04::32:59</dc:date>
    <dc:language>en-US</dc:language>
    <meta:editing-cycles>1</meta:editing-cycles>
    <meta:editing-duration>PT0S</meta:editing-duration>
    <dc:title>dido:99_annexes:annex-b-terms-and-definitions:r:reliability</dc:title>
  </office:meta>
</office:document-meta>
</file>