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r:release_control_role"/><text:bookmark-start text:name="__RefHeading___release_control_role_1"/><text:bookmark-start text:name="release_control_role"/>Release Control Role<text:bookmark-end text:name="__RefHeading___release_control_role_1"/><text:bookmark-end text:name="release_control_role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The Release Control Role identifies responsibility for preparing and controlling the authorised release of FX information.</text:p>
      <text:p text:style-name="Text_20_body">This role includes applying policy decisions, selecting authorised information, applying required redaction or transformation, recording obligations, preparing FX Release Packages, and preserving release provenance.</text:p>
      <text:p text:style-name="Text_20_body">The Release Control Role participates primarily in the FX Logical <text:a xlink:type="simple" xlink:href="https://wiki.didosolutions.com/dido/99_annexes/annex-b-terms-and-definitions/p/policy_and_release_plane" text:style-name="Internet_20_link" text:visited-style-name="Visited_20_Internet_20_Link">Policy and Release Plane</text:a>. It also supports the FX Logical <text:a xlink:type="simple" xlink:href="https://wiki.didosolutions.com/dido/99_annexes/annex-b-terms-and-definitions/a/audit_and_provenance_plane" text:style-name="Internet_20_link" text:visited-style-name="Visited_20_Internet_20_Link">Audit and Provenance Plane</text:a> when release records preserve policy decision references, released information, recipient context, obligations, timestamp, and <text:a xlink:type="simple" xlink:href="https://wiki.didosolutions.com/dido/99_annexes/annex-b-terms-and-definitions/e/evidence" text:style-name="Internet_20_link" text:visited-style-name="Visited_20_Internet_20_Link">evidence</text:a> expectations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responsible for preparing and controlling the authorised release of FX information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Specialisation of Logical Node Role from <text:a xlink:type="simple" xlink:href="https://wiki.didosolutions.com/fxdemo/02-part/start" text:style-name="Internet_20_link" text:visited-style-name="Visited_20_Internet_20_Link">Part 2: Distributed Node-Based Logical Architecture</text:a>, Section 6.4, Logical Policy Constraints from <text:a xlink:type="simple" xlink:href="https://wiki.didosolutions.com/fxdemo/02-part/start" text:style-name="Internet_20_link" text:visited-style-name="Visited_20_Internet_20_Link">Part 2: Distributed Node-Based Logical Architecture</text:a>, Section 11.7, and <text:a xlink:type="simple" xlink:href="https://wiki.didosolutions.com/dido/99_annexes/annex-b-terms-and-definitions/p/policy_and_release_plane" text:style-name="Internet_20_link" text:visited-style-name="Visited_20_Internet_20_Link">Policy and Release Plane</text:a> from <text:a xlink:type="simple" xlink:href="https://wiki.didosolutions.com/fxdemo/01-part/start" text:style-name="Internet_20_link" text:visited-style-name="Visited_20_Internet_20_Link">Part 1: Conceptual Architecture</text:a>, Section 8.5; generalised from IEF release-control, redaction, transformation, obligation, and release-package material in the original FX Demo <text:a xlink:type="simple" xlink:href="https://wiki.didosolutions.com/dido/99_annexes/annex-b-terms-and-definitions/r/reference_architecture" text:style-name="Internet_20_link" text:visited-style-name="Visited_20_Internet_20_Link">Reference Architecture</text:a>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The Release Control Role does not prescribe a release service, redaction engine, transformation engine, gateway, API, file package, protocol, or delivery mechanism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The FX Policy and Release Node performs the Release Control Role when it prepares an FX Release Package for an authorised External Oversight Participan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01::19:22</meta:creation-date>
    <dc:creator>Generated</dc:creator>
    <dc:date>2026-08-23T01::19:22</dc:date>
    <dc:language>en-US</dc:language>
    <meta:editing-cycles>1</meta:editing-cycles>
    <meta:editing-duration>PT0S</meta:editing-duration>
    <dc:title>dido:99_annexes:annex-b-terms-and-definitions:r:release_control_role</dc:title>
  </office:meta>
</office:document-meta>
</file>