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r:regulated_environment"/><text:bookmark-start text:name="__RefHeading___regulated_environment_1"/><text:bookmark-start text:name="regulated_environment"/>Regulated Environment<text:bookmark-end text:name="__RefHeading___regulated_environment_1"/><text:bookmark-end text:name="regulated_environme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Regulated Environment operates under externally imposed legal, regulatory, contractual, policy, or sector-specific obligations.</text:p>
      <text:p text:style-name="Text_20_body">The applicable obligations govern one or more aspects of the environment, including information handling, security, privacy, safety, operational resilience, record retention, audit, reporting, access control, change control, or evidence production.</text:p>
      <text:p text:style-name="Text_20_body">A Regulated Environment includes the systems, services, infrastructure, processes, personnel roles, information, and operating conditions within the scope of the applicable obligations.</text:p>
      <text:p text:style-name="Text_20_body">A <text:a xlink:type="simple" xlink:href="https://wiki.didosolutions.com/dido/99_annexes/annex-b-terms-and-definitions/h/high_assurance_environment" text:style-name="Internet_20_link" text:visited-style-name="Visited_20_Internet_20_Link">High-Assurance Environment</text:a> may also be a Regulated Environment. The two concepts remain distinct. Regulation identifies externally imposed obligations. High assurance identifies the degree of justified confidence required in the environment and its oper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operating environment subject to externally imposed legal, regulatory, contractual, policy, or sector-specific obligation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legal, regulatory, contractual, governance, security, and sector-assurance usage and specialis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Regulated Environment does not require a specific deployment model. Cloud, on-premises, hybrid, connected, and disconnected environments may operate as Regulated Environments.</text:p>
      <text:p text:style-name="Text_20_body">The applicable obligations depend on jurisdiction, sector, organization, information type, mission, and operating contex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financial services organization operates a software delivery environment under cybersecurity, records-management, operational-resilience, and audit obligations. The environment is a Regulated Environment because external obligations govern its operation and evidence requiremen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58:53</meta:creation-date>
    <dc:creator>Generated</dc:creator>
    <dc:date>2026-08-24T06::58:53</dc:date>
    <dc:language>en-US</dc:language>
    <meta:editing-cycles>1</meta:editing-cycles>
    <meta:editing-duration>PT0S</meta:editing-duration>
    <dc:title>dido:99_annexes:annex-b-terms-and-definitions:r:regulated_environment</dc:title>
  </office:meta>
</office:document-meta>
</file>