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r:registry"/><text:bookmark-start text:name="__RefHeading___registry_1"/><text:bookmark-start text:name="registry"/>Registry<text:bookmark-end text:name="__RefHeading___registry_1"/><text:bookmark-end text:name="registry"/></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Registry is a managed collection of records that authoritatively identifies subjects under a defined registration process.</text:p>
      <text:p text:style-name="Text_20_body">A Registry can register:</text:p>
      <text:a xlink:type="simple" xlink:href="https://wiki.didosolutions.com/dido/99_annexes/annex-b-terms-and-definitions/o/organization" text:style-name="Internet_20_link" text:visited-style-name="Visited_20_Internet_20_Link">Organizations</text:a>
      <text:a xlink:type="simple" xlink:href="https://wiki.didosolutions.com/dido/99_annexes/annex-b-terms-and-definitions/c/community_of_interest" text:style-name="Internet_20_link" text:visited-style-name="Visited_20_Internet_20_Link">Communities of Interest</text:a>
      <text:a xlink:type="simple" xlink:href="https://wiki.didosolutions.com/dido/99_annexes/annex-b-terms-and-definitions/u/user" text:style-name="Internet_20_link" text:visited-style-name="Visited_20_Internet_20_Link">Users</text:a>
      <text:a xlink:type="simple" xlink:href="https://wiki.didosolutions.com/dido/99_annexes/annex-b-terms-and-definitions/r/role" text:style-name="Internet_20_link" text:visited-style-name="Visited_20_Internet_20_Link">Roles</text:a>
      <text:a xlink:type="simple" xlink:href="https://wiki.didosolutions.com/dido/99_annexes/annex-b-terms-and-definitions/n/node" text:style-name="Internet_20_link" text:visited-style-name="Visited_20_Internet_20_Link">Nodes</text:a>
      <text:a xlink:type="simple" xlink:href="https://wiki.didosolutions.com/dido/99_annexes/annex-b-terms-and-definitions/n/node_set" text:style-name="Internet_20_link" text:visited-style-name="Visited_20_Internet_20_Link">Node Sets</text:a>
      <text:a xlink:type="simple" xlink:href="https://wiki.didosolutions.com/dido/99_annexes/annex-b-terms-and-definitions/d/deployment_target" text:style-name="Internet_20_link" text:visited-style-name="Visited_20_Internet_20_Link">Deployment Targets</text:a>
      <text:a xlink:type="simple" xlink:href="https://wiki.didosolutions.com/dido/99_annexes/annex-b-terms-and-definitions/t/test_definition" text:style-name="Internet_20_link" text:visited-style-name="Visited_20_Internet_20_Link">Test Definitions</text:a>
      <text:a xlink:type="simple" xlink:href="https://wiki.didosolutions.com/dido/99_annexes/annex-b-terms-and-definitions/t/test_environment" text:style-name="Internet_20_link" text:visited-style-name="Visited_20_Internet_20_Link">Test Environments</text:a>
      <text:a xlink:type="simple" xlink:href="https://wiki.didosolutions.com/dido/99_annexes/annex-b-terms-and-definitions/b/baseline" text:style-name="Internet_20_link" text:visited-style-name="Visited_20_Internet_20_Link">Baselines</text:a>
      <text:a xlink:type="simple" xlink:href="https://wiki.didosolutions.com/dido/99_annexes/annex-b-terms-and-definitions/a/artifact" text:style-name="Internet_20_link" text:visited-style-name="Visited_20_Internet_20_Link">Artifacts</text:a>
      <text:a xlink:type="simple" xlink:href="https://wiki.didosolutions.com/dido/99_annexes/annex-b-terms-and-definitions/r/resource" text:style-name="Internet_20_link" text:visited-style-name="Visited_20_Internet_20_Link">Resources</text:a>
      <text:p text:style-name="Text_20_body">IdentifiersNamesVersionsOther subjects requiring authoritative registrationA Registry can provide capabilities for:</text:p>
      <text:p text:style-name="Text_20_body">Submitting a registration requestValidating registration informationAssigning an identifierRecording a registrationApproving or rejecting a registrationUpdating a registrationSuspending a registrationRevoking a registrationRetiring a registrationResolving an identifierDiscovering registered subjectsRecording registration statusRecording registration historyPreserving registration authorityPreserving <text:a xlink:type="simple" xlink:href="https://wiki.didosolutions.com/dido/99_annexes/annex-b-terms-and-definitions/p/provenance" text:style-name="Internet_20_link" text:visited-style-name="Visited_20_Internet_20_Link">Provenance</text:a>Maintaining <text:a xlink:type="simple" xlink:href="https://wiki.didosolutions.com/dido/99_annexes/annex-b-terms-and-definitions/t/traceability" text:style-name="Internet_20_link" text:visited-style-name="Visited_20_Internet_20_Link">Traceability</text:a>A Registry can identify:</text:p>
      <text:p text:style-name="Text_20_body">Its identityIts nameIts descriptionIts Registry typeIts registration <text:a xlink:type="simple" xlink:href="https://wiki.didosolutions.com/dido/99_annexes/annex-b-terms-and-definitions/a/authority" text:style-name="Internet_20_link" text:visited-style-name="Visited_20_Internet_20_Link">Authority</text:a>Its ownerIts operatorIts registrar RolesIts applicable scopeIts applicable <text:a xlink:type="simple" xlink:href="https://wiki.didosolutions.com/dido/99_annexes/annex-b-terms-and-definitions/g/governance_domain" text:style-name="Internet_20_link" text:visited-style-name="Visited_20_Internet_20_Link">Governance Domain</text:a>Its permitted subject typesIts registration requirementsIts identifier-assignment rulesIts validation rulesIts registration statusesIts update and correction rulesIts suspension and revocation rulesIts interfacesIts applicable <text:a xlink:type="simple" xlink:href="https://wiki.didosolutions.com/dido/99_annexes/annex-b-terms-and-definitions/e/endpoint" text:style-name="Internet_20_link" text:visited-style-name="Visited_20_Internet_20_Link">Endpoints</text:a>Its access controlsIts applicable <text:a xlink:type="simple" xlink:href="https://wiki.didosolutions.com/dido/99_annexes/annex-b-terms-and-definitions/p/policy" text:style-name="Internet_20_link" text:visited-style-name="Visited_20_Internet_20_Link">Policies</text:a>Its applicable <text:a xlink:type="simple" xlink:href="https://wiki.didosolutions.com/dido/99_annexes/annex-b-terms-and-definitions/g/governance_policy" text:style-name="Internet_20_link" text:visited-style-name="Visited_20_Internet_20_Link">Governance Policies</text:a>Its ProvenanceIts Traceability</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anaged collection of records that authoritatively identifies subjects under a defined registration process</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iki.didosolutions.com/dido/99_annexes/annex-b-terms-and-definitions/c/catalog" text:style-name="Internet_20_link" text:visited-style-name="Visited_20_Internet_20_Link">Catalog</text:a>
      <text:a xlink:type="simple" xlink:href="https://wiki.didosolutions.com/dido/99_annexes/annex-b-terms-and-definitions/r/repository" text:style-name="Internet_20_link" text:visited-style-name="Visited_20_Internet_20_Link">Repository</text:a>
      <text:p text:style-name="Text_20_body">DIDO Reference ArchitectureDIDO Reference Implementation Conceptual ModelDIDO-TE draft Requirements Register</text:p>
      <text:h text:style-name="Heading_20_2" text:outline-level="2"><text:bookmark-start text:name="__RefHeading___note_5"/><text:bookmark-start text:name="note"/>Note<text:bookmark-end text:name="__RefHeading___note_5"/><text:bookmark-end text:name="note"/></text:h>
      <text:p text:style-name="Text_20_body">A Registry requires:</text:p>
      <text:p text:style-name="Text_20_body">An identified registration AuthorityA defined registration processDefined registration requirementsDefined registration statusesAn authoritative registration recordA Registry differs from a <text:a xlink:type="simple" xlink:href="https://wiki.didosolutions.com/dido/99_annexes/annex-b-terms-and-definitions/c/catalog" text:style-name="Internet_20_link" text:visited-style-name="Visited_20_Internet_20_Link">Catalog</text:a>:</text:p>
      <text:p text:style-name="Text_20_body">A Registry authoritatively records subjects under a registration processA Catalog describes subjects and enables their discoveryA Registry can provide Catalog capabilities. A Catalog does not necessarily provide authoritative registration.</text:p>
      <text:p text:style-name="Text_20_body">A Registry differs from a <text:a xlink:type="simple" xlink:href="https://wiki.didosolutions.com/dido/99_annexes/annex-b-terms-and-definitions/r/repository" text:style-name="Internet_20_link" text:visited-style-name="Visited_20_Internet_20_Link">Repository</text:a>:</text:p>
      <text:p text:style-name="Text_20_body">A Registry maintains authoritative registration recordsA Repository stores, preserves, and provides access to retained contentA Repository can store the records maintained by a Registry. The same system can provide Registry and Repository capabilities when it satisfies both definitions.</text:p>
      <text:p text:style-name="Text_20_body">A Registry differs from an <text:a xlink:type="simple" xlink:href="https://wiki.didosolutions.com/dido/99_annexes/annex-b-terms-and-definitions/i/inventory" text:style-name="Internet_20_link" text:visited-style-name="Visited_20_Internet_20_Link">Inventory</text:a>:</text:p>
      <text:p text:style-name="Text_20_body">A Registry records subjects recognized under an authoritative registration processAn Inventory accounts for subjects held, controlled, allocated, available, or otherwise tracked within a defined scopeA registered subject does not need to be possessed or controlled by the registration Authority. An inventoried subject does not need to be authoritatively registered.</text:p>
      <text:p text:style-name="Text_20_body">A registration does not necessarily establish:</text:p>
      <text:p text:style-name="Text_20_body">Approval for useAvailabilityCertificationConformanceDeploymentOwnershipValidationThe registration record must state these characteristics explicitly when they apply.</text:p>
      <text:p text:style-name="Text_20_body">A Registry can be:</text:p>
      <text:p text:style-name="Text_20_body">CentralizedDistributedFederatedPublicPrivateOrganization-specificCommunity-specificDomain-specificA federated Registry can coordinate authoritative records maintained by multiple registration Authorities. The federation rules must define identifier uniqueness, authority, conflict resolution, and record synchronization.</text:p>
      <text:p text:style-name="Text_20_body">A change to a registered subject does not necessarily create a new registration. The registration Policy determines whether the change:</text:p>
      <text:p text:style-name="Text_20_body">Updates the existing registrationCreates a new registered VersionCreates a separate registrationSuspends or retires the previous registration</text:p>
      <text:h text:style-name="Heading_20_2" text:outline-level="2"><text:bookmark-start text:name="__RefHeading___example_6"/><text:bookmark-start text:name="example"/>Example<text:bookmark-end text:name="__RefHeading___example_6"/><text:bookmark-end text:name="example"/></text:h>
      <text:p text:style-name="Text_20_body">A DIDO-TE Node Registry authoritatively records Nodes permitted to participate in a defined Governance Domain.</text:p>
      <text:p text:style-name="Text_20_body">Each registration record identifies:</text:p>
      <text:p text:style-name="Text_20_body">The Node identityThe Node ownerThe applicable Node RolesThe applicable Node VersionThe applicable EndpointsThe registration statusThe registering AuthorityThe registration timeThe applicable Governance PoliciesThe applicable ProvenanceThe applicable TraceabilityThe Node Registry establishes the authoritative registration of the Node. A separate Catalog can provide additional discovery information, and an Inventory can record whether the Node is currently deployed or availabl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20:54</meta:creation-date>
    <dc:creator>Generated</dc:creator>
    <dc:date>2026-08-22T15::20:54</dc:date>
    <dc:language>en-US</dc:language>
    <meta:editing-cycles>1</meta:editing-cycles>
    <meta:editing-duration>PT0S</meta:editing-duration>
    <dc:title>dido:99_annexes:annex-b-terms-and-definitions:r:registry</dc:title>
  </office:meta>
</office:document-meta>
</file>