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coverability"/><text:bookmark-start text:name="__RefHeading___recoverability_1"/><text:bookmark-start text:name="recoverability"/>Recoverability<text:bookmark-end text:name="__RefHeading___recoverability_1"/><text:bookmark-end text:name="recoverabil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Recoverability is a <text:a xlink:type="simple" xlink:href="https://wiki.didosolutions.com/dido/99_annexes/annex-b-terms-and-definitions/q/quality_characteristic" text:style-name="Internet_20_link" text:visited-style-name="Visited_20_Internet_20_Link">Quality Characteristic</text:a> concerning the degree to which a subject can restore an affected state and required information after an interruption or failure.</text:p>
      <text:p text:style-name="Text_20_body">Recoverability can apply to:</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serviceA software componentA hardware componentA data storeAn <text:a xlink:type="simple" xlink:href="https://wiki.didosolutions.com/dido/99_annexes/annex-b-terms-and-definitions/e/execution_facility" text:style-name="Internet_20_link" text:visited-style-name="Visited_20_Internet_20_Link">Execution Facility</text:a>An <text:a xlink:type="simple" xlink:href="https://wiki.didosolutions.com/dido/99_annexes/annex-b-terms-and-definitions/o/operational_resource" text:style-name="Internet_20_link" text:visited-style-name="Visited_20_Internet_20_Link">Operational Resource</text:a>Another subject requiring restoration after an interruption or failureRecovery can concern restoration of:</text:p>
      <text:p text:style-name="Text_20_body">Operational stateProcessing stateTransaction stateStored informationConfigurationCommunicationService availabilityNode participationNode Set membershipEvidenceProvenanceTraceabilityAnother required state or information setRecoverability can identify:</text:p>
      <text:p text:style-name="Text_20_body">The evaluated subjectThe interruption or failure conditionThe state preceding the interruption or failureThe affected stateThe required restored stateThe affected informationThe required restored informationThe recovery starting eventThe recovery completion eventThe recovery methodThe permitted recovery durationThe permitted information lossThe permitted state lossThe permitted service interruptionThe required recovery verificationThe applicable <text:a xlink:type="simple" xlink:href="https://wiki.didosolutions.com/dido/99_annexes/annex-b-terms-and-definitions/t/test_environment" text:style-name="Internet_20_link" text:visited-style-name="Visited_20_Internet_20_Link">Test Environment</text:a>The applicable <text:a xlink:type="simple" xlink:href="https://wiki.didosolutions.com/dido/99_annexes/annex-b-terms-and-definitions/c/configuration" text:style-name="Internet_20_link" text:visited-style-name="Visited_20_Internet_20_Link">Configuration</text:a>The applicable DIDO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v/validation_criteria" text:style-name="Internet_20_link" text:visited-style-name="Visited_20_Internet_20_Link">Validation Criteria</text:a>The applicable <text:a xlink:type="simple" xlink:href="https://wiki.didosolutions.com/dido/99_annexes/annex-b-terms-and-definitions/a/acceptance_criteria" text:style-name="Internet_20_link" text:visited-style-name="Visited_20_Internet_20_Link">Acceptance Criteria</text: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Recoverability can be evaluated using measures such as:</text:p>
      <text:p text:style-name="Text_20_body">Recovery success rateRecovery durationAmount of information lostAmount of state lostNumber of operations requiring repetitionPercentage of Evidence preservedPercentage of transactions restoredTime required to restore serviceTime required to restore Node Set participationAnother measure established by the Acceptance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q/quality_characteristic" text:style-name="Internet_20_link" text:visited-style-name="Visited_20_Internet_20_Link">Quality Characteristic</text:a> concerning the degree to which a subject can restore an affected state and required information after an interruption or failur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8176.html" text:style-name="Internet_20_link" text:visited-style-name="Visited_20_Internet_20_Link">ISO/IEC 25010:2023, Systems and software Quality Requirements and Evaluation (SQuaRE) — Product quality model</text:a>
      <text:a xlink:type="simple" xlink:href="https://www.iso.org/standard/35747.html" text:style-name="Internet_20_link" text:visited-style-name="Visited_20_Internet_20_Link">ISO/IEC 25023:2016, Systems and software Quality Requirements and Evaluation (SQuaRE) — Measurement of system and software product quality</text:a>
      <text:a xlink:type="simple" xlink:href="https://wiki.didosolutions.com/dido/99_annexes/annex-b-terms-and-definitions/q/quality_characteristic" text:style-name="Internet_20_link" text:visited-style-name="Visited_20_Internet_20_Link">Quality Characteristic</text:a>
      <text:a xlink:type="simple" xlink:href="https://wiki.didosolutions.com/dido/99_annexes/annex-b-terms-and-definitions/r/reliability" text:style-name="Internet_20_link" text:visited-style-name="Visited_20_Internet_20_Link">Reliability</text:a>
      <text:p text:style-name="Text_20_body">DIDO Reference Implementation Conceptual ModelDIDO-TE draft Requirements RegisterISO/IEC 25010 identifies Recoverability as a Reliability-related product-quality subcharacteristic concerning restoration of affected information and state following interruption or failure.</text:p>
      <text:p text:style-name="Text_20_body">This definition adapts Recoverability for DIDO-TE evaluation of Candidate Solutions, Distributed Systems, Nodes, Node Sets, services, data stores, Execution Facilities, and Operational Resources.</text:p>
      <text:h text:style-name="Heading_20_2" text:outline-level="2"><text:bookmark-start text:name="__RefHeading___note_5"/><text:bookmark-start text:name="note"/>Note<text:bookmark-end text:name="__RefHeading___note_5"/><text:bookmark-end text:name="note"/></text:h>
      <text:p text:style-name="Text_20_body">Recoverability differs from <text:a xlink:type="simple" xlink:href="https://wiki.didosolutions.com/dido/99_annexes/annex-b-terms-and-definitions/r/reliability" text:style-name="Internet_20_link" text:visited-style-name="Visited_20_Internet_20_Link">Reliability</text:a>:</text:p>
      <text:p text:style-name="Text_20_body">Reliability concerns performance of specified functions under specified conditions for a specified periodRecoverability concerns restoration after an interruption or failureRecoverability contributes to Reliability but does not replace Reliability.</text:p>
      <text:p text:style-name="Text_20_body">Recoverability differs from availability:</text:p>
      <text:p text:style-name="Text_20_body">Availability concerns whether a subject is operational and accessible when requiredRecoverability concerns restoration of affected state and information after interruption or failureRecoverability differs from fault tolerance:</text:p>
      <text:p text:style-name="Text_20_body">Fault tolerance concerns continued operation despite a faultRecoverability concerns restoration after operation has been affectedRecoverability does not necessarily require restoration to the exact state immediately preceding the interruption or failure.</text:p>
      <text:p text:style-name="Text_20_body">The applicable Acceptance Criteria can permit restoration to:</text:p>
      <text:p text:style-name="Text_20_body">The immediately preceding stateThe most recent verified stateA defined checkpointA controlling BaselineA safe stateAnother approved stateA restart does not by itself demonstrate Recoverability. Verification must determine whether the required state, information, service, Evidence, Provenance, and Traceability were restored.</text:p>
      <text:p text:style-name="Text_20_body">The applicable Acceptance Criteria should distinguish:</text:p>
      <text:p text:style-name="Text_20_body">Recovery of the evaluated subjectRecovery of the Test EnvironmentRecovery of DIDO-TERecovery of an Execution FacilityRecovery of a supporting Operational Resource</text:p>
      <text:h text:style-name="Heading_20_2" text:outline-level="2"><text:bookmark-start text:name="__RefHeading___example_6"/><text:bookmark-start text:name="example"/>Example<text:bookmark-end text:name="__RefHeading___example_6"/><text:bookmark-end text:name="example"/></text:h>
      <text:p text:style-name="Text_20_body">DIDO-TE interrupts a Candidate Solution while it processes a controlled set of transactions.</text:p>
      <text:p text:style-name="Text_20_body">The Acceptance Criteria establish:</text:p>
      <text:p text:style-name="Text_20_body">The interruption eventThe state required before interruptionThe permitted recovery methodThe maximum recovery durationThe maximum permitted transaction lossThe required restored ConfigurationThe required Evidence and TraceabilityAfter the interruption, the Candidate Solution restores its state and resumes processing.</text:p>
      <text:p text:style-name="Text_20_body">DIDO-TE compares the restored state, retained transactions, recovery duration, and preserved Evidence with the Acceptance Criteria.</text:p>
      <text:p text:style-name="Text_20_body">The resulting Test Results support evaluation of Candidate Solution Recover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5:41</meta:creation-date>
    <dc:creator>Generated</dc:creator>
    <dc:date>2026-08-22T16::15:41</dc:date>
    <dc:language>en-US</dc:language>
    <meta:editing-cycles>1</meta:editing-cycles>
    <meta:editing-duration>PT0S</meta:editing-duration>
    <dc:title>dido:99_annexes:annex-b-terms-and-definitions:r:recoverability</dc:title>
  </office:meta>
</office:document-meta>
</file>