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eal-world_node"/><text:bookmark-start text:name="__RefHeading___real-world_node_1"/><text:bookmark-start text:name="real-world_node"/>Real-World Node<text:bookmark-end text:name="__RefHeading___real-world_node_1"/><text:bookmark-end text:name="real-world_nod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<text:a xlink:type="simple" xlink:href="https://wiki.didosolutions.com/dido/99_annexes/annex-b-terms-and-definitions/n/node" text:style-name="Internet_20_link" text:visited-style-name="Visited_20_Internet_20_Link">Node</text:a> may represent an actual operational system or may be represented through a virtual, simulated, emulated, or other realization used for testing.</text:p>
      <text:p text:style-name="Text_20_body">A Real-World Node identifies the actual Node, system, device, service, or environment that exists outside the representation used by a test or simulation.</text:p>
      <text:p text:style-name="Text_20_body">The term does not require the Node to be implemented solely using physical hardware. A real-world operational Node may itself use virtual machines, containers, cloud services, software-defined infrastructure, or other implementation technologies.</text:p>
      <text:p text:style-name="Text_20_body">A <text:a xlink:type="simple" xlink:href="https://wiki.didosolutions.com/dido/99_annexes/annex-b-terms-and-definitions/t/twin_realization" text:style-name="Internet_20_link" text:visited-style-name="Visited_20_Internet_20_Link">Twin Realization</text:a> may represent, observe, interact with, or otherwise correspond to a Real-World Nod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Node realized by the actual system, device, service, or environment represented or exercised during testing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erived from DIDO-TE source material distinguishing virtual Twin Nodes and real-world or physical Nodes participating in distributed testing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“Real-world” distinguishes the actual participating or represented Node from a virtual, simulated, emulated, or other test representation. It does not imply that every component of the Node is implemented directly in physical hardwar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production service operating in a remote facility may participate in a Test Environment as a Real-World Node while a Twin Realization represents that service within another portion of the tes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25:57</meta:creation-date>
    <dc:creator>Generated</dc:creator>
    <dc:date>2026-08-23T20::25:57</dc:date>
    <dc:language>en-US</dc:language>
    <meta:editing-cycles>1</meta:editing-cycles>
    <meta:editing-duration>PT0S</meta:editing-duration>
    <dc:title>dido:99_annexes:annex-b-terms-and-definitions:r:real-world_node</dc:title>
  </office:meta>
</office:document-meta>
</file>