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df_triple"/><text:bookmark-start text:name="__RefHeading___rdf_triple_1"/><text:bookmark-start text:name="rdf_triple"/>RDF Triple<text:bookmark-end text:name="__RefHeading___rdf_triple_1"/><text:bookmark-end text:name="rdf_tripl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RDF triple represents one statement in <text:a xlink:type="simple" xlink:href="https://wiki.didosolutions.com/dido/99_annexes/annex-b-terms-and-definitions/r/rdf" text:style-name="Internet_20_link" text:visited-style-name="Visited_20_Internet_20_Link">RDF</text:a>. Each RDF triple contains a subject, predicate, and object.</text:p>
      <text:p text:style-name="Text_20_body">The subject identifies the resource described by the statement. The predicate identifies the property or relationship. The object identifies the value, resource, or literal associated with the subject through the predicate.</text:p>
      <text:p text:style-name="Text_20_body">The following simplified BNF shows the conceptual structure of an RDF triple. It does not replace the formal grammar of any RDF serialization.</text:p>
      <table:table table:style-name="Table">
        <table:table-column table:style-name="odt_auto_style_table_column_1_1"/>
        <table:table-row>
          <table:table-cell office:value-type="string" table:style-name="tablecell">
            <text:p text:style-name="Preformatted_20_Text">RDFTriple <text:span text:style-name="highlight_sy4">::=</text:span> Subject Predicate Object <text:span text:style-name="highlight_st0">"."</text:span><text:line-break/> <text:line-break/>Subject<text:s text:c="3"/><text:span text:style-name="highlight_sy4">::=</text:span> IRI <text:span text:style-name="highlight_sy4">|</text:span> BlankNode<text:line-break/> <text:line-break/>Predicate <text:span text:style-name="highlight_sy4">::=</text:span> IRI<text:line-break/> <text:line-break/>Object<text:s text:c="4"/><text:span text:style-name="highlight_sy4">::=</text:span> IRI <text:span text:style-name="highlight_sy4">|</text:span> BlankNode <text:span text:style-name="highlight_sy4">|</text:span> Literal</text:p>
          </table:table-cell>
        </table:table-row>
      </table:table>
      <text:p text:style-name="Text_20_body">The BNF does not constrain predicate naming style. RDF requires the predicate to identify a property or relationship. A predicate IRI represents relationships expressed in natural-language style as <text:span text:style-name="Source_20_Text">hasCounterparty</text:span>, <text:span text:style-name="Source_20_Text">isCounterpartyOf</text:span>, <text:span text:style-name="Source_20_Text">wasValidatedBy</text:span>, <text:span text:style-name="Source_20_Text">reportsFact</text:span>, <text:span text:style-name="Source_20_Text">dependsOn</text:span>, or other governed relationship names.</text:p>
      <text:p text:style-name="Text_20_body">RDF triples form <text:a xlink:type="simple" xlink:href="https://wiki.didosolutions.com/dido/99_annexes/annex-b-terms-and-definitions/r/rdf_graph" text:style-name="Internet_20_link" text:visited-style-name="Visited_20_Internet_20_Link">RDF graphs</text:a>. An RDF graph consists of a set of RDF triples. The graph structure emerges from shared subjects, predicates, and objects across triples.</text:p>
      <text:p text:style-name="Text_20_body">An RDF triple provides a representation structure. The triple carries <text:a xlink:type="simple" xlink:href="https://wiki.didosolutions.com/dido/99_annexes/annex-b-terms-and-definitions/s/semantic" text:style-name="Internet_20_link" text:visited-style-name="Visited_20_Internet_20_Link">semantics</text:a> when the subject, predicate, object, and associated vocabulary preserve <text:a xlink:type="simple" xlink:href="https://wiki.didosolutions.com/dido/99_annexes/annex-b-terms-and-definitions/t/traceability" text:style-name="Internet_20_link" text:visited-style-name="Visited_20_Internet_20_Link">traceability</text:a> to defined domain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DF statement composed of a subject, predicate, and object</text:span></text:p>
      <text:h text:style-name="Heading_20_2" text:outline-level="2"><text:bookmark-start text:name="__RefHeading___source_4"/><text:bookmark-start text:name="source"/>Source<text:bookmark-end text:name="__RefHeading___source_4"/><text:bookmark-end text:name="source"/></text:h>
      <text:p text:style-name="Text_20_body">W3C RDF 1.1 Concepts and Abstract Syntax;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An RDF triple does not by itself establish domain meaning. Governed identifiers, controlled vocabularies, ontologies, schemas, rules, and domain models provide the semantic commitments that give the triple its intended interpretation.</text:p>
      <text:p text:style-name="Text_20_body">The predicate role is structural. The predicate name is vocabulary-governed.</text:p>
      <text:h text:style-name="Heading_20_2" text:outline-level="2"><text:bookmark-start text:name="__RefHeading___example_6"/><text:bookmark-start text:name="example"/>Example<text:bookmark-end text:name="__RefHeading___example_6"/><text:bookmark-end text:name="example"/></text:h>
      <text:p text:style-name="Text_20_body">An RDF triple represents one statement using a subject, predicate, and object.</text:p>
      <table:table table:style-name="Table">
        <table:table-column/>
        <table:table-column/>
        <table:table-column/>
        <table:table-column/>
        <table:table-row>
          <table:table-cell office:value-type="string" table:style-name="tableheader">
            <text:p text:style-name="Table_20_Heading"> Plain-language statement </text:p>
          </table:table-cell>
          <table:table-cell office:value-type="string" table:style-name="tableheader">
            <text:p text:style-name="Table_20_Heading"> Subject </text:p>
          </table:table-cell>
          <table:table-cell office:value-type="string" table:style-name="tableheader">
            <text:p text:style-name="Table_20_Heading"> Predicate </text:p>
          </table:table-cell>
          <table:table-cell office:value-type="string" table:style-name="tableheader">
            <text:p text:style-name="Table_20_Heading"> Object </text:p>
          </table:table-cell>
        </table:table-row>
        <table:table-row>
          <table:table-cell office:value-type="string" table:style-name="tablecell">
            <text:p text:style-name="tablealignleft"> FX trade <text:span text:style-name="Source_20_Text">Trade-123</text:span> has counterparty <text:span text:style-name="Source_20_Text">LEI-5493001KJTIIGC8Y1R12</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Counterparty</text:span> </text:p>
          </table:table-cell>
          <table:table-cell office:value-type="string" table:style-name="tablecell">
            <text:p text:style-name="tablealignleft"> <text:span text:style-name="Source_20_Text">LEI-5493001KJTIIGC8Y1R12</text:span> </text:p>
          </table:table-cell>
        </table:table-row>
        <table:table-row>
          <table:table-cell office:value-type="string" table:style-name="tablecell">
            <text:p text:style-name="tablealignleft"> Legal entity <text:span text:style-name="Source_20_Text">LEI-5493001KJTIIGC8Y1R12</text:span> is counterparty of FX trade <text:span text:style-name="Source_20_Text">Trade-123</text:span> </text:p>
          </table:table-cell>
          <table:table-cell office:value-type="string" table:style-name="tablecell">
            <text:p text:style-name="tablealignleft"> <text:span text:style-name="Source_20_Text">LEI-5493001KJTIIGC8Y1R12</text:span> </text:p>
          </table:table-cell>
          <table:table-cell office:value-type="string" table:style-name="tablecell">
            <text:p text:style-name="tablealignleft"> <text:span text:style-name="Source_20_Text">isCounterpartyOf</text:span> </text:p>
          </table:table-cell>
          <table:table-cell office:value-type="string" table:style-name="tablecell">
            <text:p text:style-name="tablealignleft"> <text:span text:style-name="Source_20_Text">Trade-123</text:span> </text:p>
          </table:table-cell>
        </table:table-row>
        <table:table-row>
          <table:table-cell office:value-type="string" table:style-name="tablecell">
            <text:p text:style-name="tablealignleft"> FX trade <text:span text:style-name="Source_20_Text">Trade-123</text:span> has currency pair <text:span text:style-name="Source_20_Text">EUR/USD</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CurrencyPair</text:span> </text:p>
          </table:table-cell>
          <table:table-cell office:value-type="string" table:style-name="tablecell">
            <text:p text:style-name="tablealignleft"> <text:span text:style-name="Source_20_Text">EUR/USD</text:span> </text:p>
          </table:table-cell>
        </table:table-row>
        <table:table-row>
          <table:table-cell office:value-type="string" table:style-name="tablecell">
            <text:p text:style-name="tablealignleft"> FX trade <text:span text:style-name="Source_20_Text">Trade-123</text:span> has notional amount <text:span text:style-name="Source_20_Text">1000000</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NotionalAmount</text:span> </text:p>
          </table:table-cell>
          <table:table-cell office:value-type="string" table:style-name="tablecell">
            <text:p text:style-name="tablealignleft"> <text:span text:style-name="Source_20_Text">1000000</text:span> </text:p>
          </table:table-cell>
        </table:table-row>
        <table:table-row>
          <table:table-cell office:value-type="string" table:style-name="tablecell">
            <text:p text:style-name="tablealignleft"> FX trade <text:span text:style-name="Source_20_Text">Trade-123</text:span> has trade date <text:span text:style-name="Source_20_Text">2026-07-07</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TradeDate</text:span> </text:p>
          </table:table-cell>
          <table:table-cell office:value-type="string" table:style-name="tablecell">
            <text:p text:style-name="tablealignleft"> <text:span text:style-name="Source_20_Text">2026-07-07</text:span> </text:p>
          </table:table-cell>
        </table:table-row>
        <table:table-row>
          <table:table-cell office:value-type="string" table:style-name="tablecell">
            <text:p text:style-name="tablealignleft"> FX trade <text:span text:style-name="Source_20_Text">Trade-123</text:span> has settlement date <text:span text:style-name="Source_20_Text">2026-07-09</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SettlementDate</text:span> </text:p>
          </table:table-cell>
          <table:table-cell office:value-type="string" table:style-name="tablecell">
            <text:p text:style-name="tablealignleft"> <text:span text:style-name="Source_20_Text">2026-07-09</text:span> </text:p>
          </table:table-cell>
        </table:table-row>
        <table:table-row>
          <table:table-cell office:value-type="string" table:style-name="tablecell">
            <text:p text:style-name="tablealignleft"> FX trade <text:span text:style-name="Source_20_Text">Trade-123</text:span> has lifecycle state <text:span text:style-name="Source_20_Text">Confirmed</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hasLifecycleState</text:span> </text:p>
          </table:table-cell>
          <table:table-cell office:value-type="string" table:style-name="tablecell">
            <text:p text:style-name="tablealignleft"> <text:span text:style-name="Source_20_Text">Confirmed</text:span> </text:p>
          </table:table-cell>
        </table:table-row>
        <table:table-row>
          <table:table-cell office:value-type="string" table:style-name="tablecell">
            <text:p text:style-name="tablealignleft"> FX trade <text:span text:style-name="Source_20_Text">Trade-123</text:span> was validated by <text:span text:style-name="Source_20_Text">Validator-Structural-01</text:span> </text:p>
          </table:table-cell>
          <table:table-cell office:value-type="string" table:style-name="tablecell">
            <text:p text:style-name="tablealignleft"> <text:span text:style-name="Source_20_Text">Trade-123</text:span> </text:p>
          </table:table-cell>
          <table:table-cell office:value-type="string" table:style-name="tablecell">
            <text:p text:style-name="tablealignleft"> <text:span text:style-name="Source_20_Text">wasValidatedBy</text:span> </text:p>
          </table:table-cell>
          <table:table-cell office:value-type="string" table:style-name="tablecell">
            <text:p text:style-name="tablealignleft"> <text:span text:style-name="Source_20_Text">Validator-Structural-01</text:span> </text:p>
          </table:table-cell>
        </table:table-row>
        <table:table-row>
          <table:table-cell office:value-type="string" table:style-name="tablecell">
            <text:p text:style-name="tablealignleft"> Validation result <text:span text:style-name="Source_20_Text">Validation-456</text:span> has result status <text:span text:style-name="Source_20_Text">Accepted</text:span> </text:p>
          </table:table-cell>
          <table:table-cell office:value-type="string" table:style-name="tablecell">
            <text:p text:style-name="tablealignleft"> <text:span text:style-name="Source_20_Text">Validation-456</text:span> </text:p>
          </table:table-cell>
          <table:table-cell office:value-type="string" table:style-name="tablecell">
            <text:p text:style-name="tablealignleft"> <text:span text:style-name="Source_20_Text">hasResultStatus</text:span> </text:p>
          </table:table-cell>
          <table:table-cell office:value-type="string" table:style-name="tablecell">
            <text:p text:style-name="tablealignleft"> <text:span text:style-name="Source_20_Text">Accepted</text:span> </text:p>
          </table:table-cell>
        </table:table-row>
        <table:table-row>
          <table:table-cell office:value-type="string" table:style-name="tablecell">
            <text:p text:style-name="tablealignleft"> Report <text:span text:style-name="Source_20_Text">Report-789</text:span> reports fact <text:span text:style-name="Source_20_Text">Fact-001</text:span> </text:p>
          </table:table-cell>
          <table:table-cell office:value-type="string" table:style-name="tablecell">
            <text:p text:style-name="tablealignleft"> <text:span text:style-name="Source_20_Text">Report-789</text:span> </text:p>
          </table:table-cell>
          <table:table-cell office:value-type="string" table:style-name="tablecell">
            <text:p text:style-name="tablealignleft"> <text:span text:style-name="Source_20_Text">reportsFact</text:span> </text:p>
          </table:table-cell>
          <table:table-cell office:value-type="string" table:style-name="tablecell">
            <text:p text:style-name="tablealignleft"> <text:span text:style-name="Source_20_Text">Fact-001</text:span> </text:p>
          </table:table-cell>
        </table:table-row>
        <table:table-row>
          <table:table-cell office:value-type="string" table:style-name="tablecell">
            <text:p text:style-name="tablealignleft"> Report fact <text:span text:style-name="Source_20_Text">Fact-001</text:span> has reporting jurisdiction <text:span text:style-name="Source_20_Text">EU</text:span> </text:p>
          </table:table-cell>
          <table:table-cell office:value-type="string" table:style-name="tablecell">
            <text:p text:style-name="tablealignleft"> <text:span text:style-name="Source_20_Text">Fact-001</text:span> </text:p>
          </table:table-cell>
          <table:table-cell office:value-type="string" table:style-name="tablecell">
            <text:p text:style-name="tablealignleft"> <text:span text:style-name="Source_20_Text">hasReportingJurisdiction</text:span> </text:p>
          </table:table-cell>
          <table:table-cell office:value-type="string" table:style-name="tablecell">
            <text:p text:style-name="tablealignleft"> <text:span text:style-name="Source_20_Text">EU</text:span> </text:p>
          </table:table-cell>
        </table:table-row>
        <table:table-row>
          <table:table-cell office:value-type="string" table:style-name="tablecell">
            <text:p text:style-name="tablealignleft"> Validation rule <text:span text:style-name="Source_20_Text">Rule-Settlement-Date-01</text:span> governs field <text:span text:style-name="Source_20_Text">settlementDate</text:span> </text:p>
          </table:table-cell>
          <table:table-cell office:value-type="string" table:style-name="tablecell">
            <text:p text:style-name="tablealignleft"> <text:span text:style-name="Source_20_Text">Rule-Settlement-Date-01</text:span> </text:p>
          </table:table-cell>
          <table:table-cell office:value-type="string" table:style-name="tablecell">
            <text:p text:style-name="tablealignleft"> <text:span text:style-name="Source_20_Text">governs</text:span> </text:p>
          </table:table-cell>
          <table:table-cell office:value-type="string" table:style-name="tablecell">
            <text:p text:style-name="tablealignleft"> <text:span text:style-name="Source_20_Text">settlementDate</text:span> </text:p>
          </table:table-cell>
        </table:table-row>
      </table:table>
      <text:p text:style-name="Text_20_body">The same statements appear in Turtle-like notation as follows:</text:p>
      <table:table table:style-name="Table">
        <table:table-column table:style-name="odt_auto_style_table_column_3_1"/>
        <table:table-row>
          <table:table-cell office:value-type="string" table:style-name="tablecell">
            <text:p text:style-name="Preformatted_20_Text">:Trade-123 :hasCounterparty :LEI-5493001KJTIIGC8Y1R12 .<text:line-break/>:LEI-5493001KJTIIGC8Y1R12 :isCounterpartyOf :Trade-123 .<text:line-break/>:Trade-123 :hasCurrencyPair "EUR/USD" .<text:line-break/>:Trade-123 :hasNotionalAmount "1000000"^^xsd:decimal .<text:line-break/>:Trade-123 :hasTradeDate "2026-07-07"^^xsd:date .<text:line-break/>:Trade-123 :hasSettlementDate "2026-07-09"^^xsd:date .<text:line-break/>:Trade-123 :hasLifecycleState :Confirmed .<text:line-break/>:Trade-123 :wasValidatedBy :Validator-Structural-01 .<text:line-break/>:Validation-456 :hasResultStatus :Accepted .<text:line-break/>:Report-789 :reportsFact :Fact-001 .<text:line-break/>:Fact-001 :hasReportingJurisdiction :EU .<text:line-break/>:Rule-Settlement-Date-01 :governs :settlementDate .</text:p>
          </table:table-cell>
        </table:table-row>
      </table:table>
      <text:p text:style-name="Text_20_body">Each line is one RDF triple. The subject appears first, the predicate appears second, and the object appears thir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7:49</meta:creation-date>
    <dc:creator>Generated</dc:creator>
    <dc:date>2026-08-24T00::47:49</dc:date>
    <dc:language>en-US</dc:language>
    <meta:editing-cycles>1</meta:editing-cycles>
    <meta:editing-duration>PT0S</meta:editing-duration>
    <dc:title>dido:99_annexes:annex-b-terms-and-definitions:r:rdf_triple</dc:title>
  </office:meta>
</office:document-meta>
</file>