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df_schema"/><text:bookmark-start text:name="__RefHeading___rdf_schema_1"/><text:bookmark-start text:name="rdf_schema"/>RDF Schema<text:bookmark-end text:name="__RefHeading___rdf_schema_1"/><text:bookmark-end text:name="rdf_schema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DF Schema provides a W3C data-modelling vocabulary for <text:a xlink:type="simple" xlink:href="https://wiki.didosolutions.com/dido/99_annexes/annex-b-terms-and-definitions/r/rdf" text:style-name="Internet_20_link" text:visited-style-name="Visited_20_Internet_20_Link">RDF</text:a> data. RDF Schema extends the basic RDF vocabulary with constructs for describing classes, properties, subclass relationships, subproperty relationships, domains, and ranges.</text:p>
      <text:p text:style-name="Text_20_body">RDF Schema supports semantic interpretation of RDF graphs by defining vocabulary-level relationships and constraints. RDF Schema provides more structure than RDF alone and less expressive power than <text:a xlink:type="simple" xlink:href="https://wiki.didosolutions.com/dido/99_annexes/annex-b-terms-and-definitions/o/owl" text:style-name="Internet_20_link" text:visited-style-name="Visited_20_Internet_20_Link">OWL</text:a>.</text:p>
      <text:p text:style-name="Text_20_body">RDF Schema differs from a general <text:a xlink:type="simple" xlink:href="https://wiki.didosolutions.com/dido/99_annexes/annex-b-terms-and-definitions/s/schema" text:style-name="Internet_20_link" text:visited-style-name="Visited_20_Internet_20_Link">schema</text:a>. RDF Schema specifically defines vocabulary structure for RDF data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ata-modelling vocabulary for describing classes, properties, and vocabulary relationships in RDF dat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W3C RDF Schema 1.1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DF Schema is not equivalent to <text:a xlink:type="simple" xlink:href="https://wiki.didosolutions.com/dido/99_annexes/annex-b-terms-and-definitions/o/owl" text:style-name="Internet_20_link" text:visited-style-name="Visited_20_Internet_20_Link">OWL</text:a>. RDF Schema provides basic vocabulary modelling for RDF data. OWL provides a more expressive <text:a xlink:type="simple" xlink:href="https://wiki.didosolutions.com/dido/99_annexes/annex-b-terms-and-definitions/o/ontology_language" text:style-name="Internet_20_link" text:visited-style-name="Visited_20_Internet_20_Link">ontology language</text:a> with formally defined meaning for the Semantic Web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RDF Schema model defines <text:span text:style-name="Source_20_Text">FXTrade</text:span> as a class, <text:span text:style-name="Source_20_Text">ConfirmedFXTrade</text:span> as a subclass of <text:span text:style-name="Source_20_Text">FXTrade</text:span>, and <text:span text:style-name="Source_20_Text">hasCounterparty</text:span> as a property whose domain is <text:span text:style-name="Source_20_Text">FXTrade</text:span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3:34</meta:creation-date>
    <dc:creator>Generated</dc:creator>
    <dc:date>2026-08-24T10::13:34</dc:date>
    <dc:language>en-US</dc:language>
    <meta:editing-cycles>1</meta:editing-cycles>
    <meta:editing-duration>PT0S</meta:editing-duration>
    <dc:title>dido:99_annexes:annex-b-terms-and-definitions:r:rdf_schema</dc:title>
  </office:meta>
</office:document-meta>
</file>