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df"/><text:bookmark-start text:name="__RefHeading___resource_description_framework_rdf_1"/><text:bookmark-start text:name="resource_description_framework_rdf"/>Resource Description Framework (RDF)<text:bookmark-end text:name="__RefHeading___resource_description_framework_rdf_1"/><text:bookmark-end text:name="resource_description_framework_rdf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Resource Description Framework (RDF) is a W3C framework for representing information on the Web. RDF represents information as graphs composed of statements about resources, properties, and values.</text:p>
      <text:p text:style-name="Text_20_body">W3C defines RDF as a framework for representing information in the Web and defines RDF graphs as sets of subject-predicate-object triples. W3C also defines RDF as an abstract syntax that links RDF-based languages and specifications, including RDF semantics, serialization syntaxes, SPARQL, and RDF Schema. :contentReference[oaicite:0]{index=0}</text:p>
      <text:p text:style-name="Text_20_body">RDF provides a graph-based representation framework. RDF differs from <text:a xlink:type="simple" xlink:href="https://wiki.didosolutions.com/dido/99_annexes/99_annexes/annex-b-terms-and-definitions/o/owl" text:style-name="Internet_20_link" text:visited-style-name="Visited_20_Internet_20_Link">OWL</text:a>. OWL provides an <text:a xlink:type="simple" xlink:href="https://wiki.didosolutions.com/dido/99_annexes/99_annexes/annex-b-terms-and-definitions/o/ontology_language" text:style-name="Internet_20_link" text:visited-style-name="Visited_20_Internet_20_Link">ontology_language</text:a> for the Semantic Web. RDF provides the underlying graph representation framework used by RDF-based languages and specifications.</text:p>
      <text:p text:style-name="Text_20_body">RDF expresses semantic content when RDF statements use governed vocabularies, defined terms, controlled identifiers, and traceable domain meanings. RDF syntax alone does not establish the intended <text:a xlink:type="simple" xlink:href="https://wiki.didosolutions.com/dido/99_annexes/99_annexes/annex-b-terms-and-definitions/s/semantic" text:style-name="Internet_20_link" text:visited-style-name="Visited_20_Internet_20_Link">semantic</text:a> of a domai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framework for representing information as graph-based statements about resources, properties, and valu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W3C Resource Description Framework (RDF) 1.1 Concepts and Abstract Syntax; specialised for use in the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RDF is not equivalent to <text:a xlink:type="simple" xlink:href="https://wiki.didosolutions.com/dido/99_annexes/99_annexes/annex-b-terms-and-definitions/o/ontology" text:style-name="Internet_20_link" text:visited-style-name="Visited_20_Internet_20_Link">ontology</text:a>, <text:a xlink:type="simple" xlink:href="https://wiki.didosolutions.com/dido/99_annexes/99_annexes/annex-b-terms-and-definitions/o/owl" text:style-name="Internet_20_link" text:visited-style-name="Visited_20_Internet_20_Link">owl</text:a>, or <text:a xlink:type="simple" xlink:href="https://wiki.didosolutions.com/dido/99_annexes/99_annexes/annex-b-terms-and-definitions/s/semantic" text:style-name="Internet_20_link" text:visited-style-name="Visited_20_Internet_20_Link">semantic</text:a>. RDF provides a representation framework. Ontologies, vocabularies, schemas, rules, and applications provide additional semantic commitmen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RDF graph represents a statement that an FX trade has a counterparty by using a subject identifier for the trade, a property identifier for the counterparty relationship, and an object identifier for the counterpart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50:14</meta:creation-date>
    <dc:creator>Generated</dc:creator>
    <dc:date>2026-08-22T19::50:14</dc:date>
    <dc:language>en-US</dc:language>
    <meta:editing-cycles>1</meta:editing-cycles>
    <meta:editing-duration>PT0S</meta:editing-duration>
    <dc:title>dido:99_annexes:annex-b-terms-and-definitions:r:rdf</dc:title>
  </office:meta>
</office:document-meta>
</file>